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19b927b2dbdffe604f62a9d2f3ab5d8.png"/>
  <manifest:file-entry manifest:media-type="image/png" manifest:full-path="Pictures/84a10da7d1887180f075031266ad7fdf.png"/>
  <manifest:file-entry manifest:media-type="image/png" manifest:full-path="Pictures/ea0e8446f7fd7bcea66436367eb187ea.png"/>
  <manifest:file-entry manifest:media-type="image/png" manifest:full-path="Pictures/21d9e4ff7deeeb1baf7c2b29290aaf70.png"/>
  <manifest:file-entry manifest:media-type="image/png" manifest:full-path="Pictures/a67752565e46937a865bdae6c1c986eb.png"/>
  <manifest:file-entry manifest:media-type="image/png" manifest:full-path="Pictures/eea4a8f28da630f9e146422df6c94462.png"/>
  <manifest:file-entry manifest:media-type="image/png" manifest:full-path="Pictures/b7957d28980adec03ceb46a3a97fb37d.png"/>
  <manifest:file-entry manifest:media-type="image/png" manifest:full-path="Pictures/c11aeddc8f2bf64cf55c1c694cbeb3ca.png"/>
  <manifest:file-entry manifest:media-type="image/png" manifest:full-path="Pictures/2ec9fa46df1b8e1981874b358b276f33.png"/>
  <manifest:file-entry manifest:media-type="image/png" manifest:full-path="Pictures/b5eb3c359aaa182e274af7a06b9981a4.png"/>
  <manifest:file-entry manifest:media-type="image/png" manifest:full-path="Pictures/903034ca64e28ca002db948dd1ab6b71.png"/>
  <manifest:file-entry manifest:media-type="image/png" manifest:full-path="Pictures/cbddcb9459b0755fb90bcac4445d11fa.png"/>
  <manifest:file-entry manifest:media-type="image/gif" manifest:full-path="Pictures/335bfd34a96cd0aa40ef18d9e6a9be07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creer_un_dialogue"/><text:bookmark-start text:name="__RefHeading___creer_un_dialogue_1"/><text:bookmark-start text:name="creer_un_dialogue"/>Créer un dialogue<text:bookmark-end text:name="__RefHeading___creer_un_dialogue_1"/><text:bookmark-end text:name="creer_un_dialogue"/></text:h>
      <text:p text:style-name="Text_20_body">On utilise 2 sprites :</text:p>
      <text:p text:style-name="Text_20_body"><draw:frame draw:style-name="media" draw:name="0" text:anchor-type="as-char" draw:z-index="0" svg:width="4.5772916666667cm" style:rel-width="100%" svg:height="2.5135416666667cm" style:rel-height="scale"><draw:image xlink:href="Pictures/819b927b2dbdffe604f62a9d2f3ab5d8.png" xlink:type="simple" xlink:show="embed" xlink:actuate="onLoad"/></draw:frame></text:p>
      <text:p text:style-name="Text_20_body">On va “retourner” l'autre personnage pour qu'elles puissent se faire face :</text:p>
      <text:p text:style-name="Text_20_body"><draw:frame draw:style-name="media" draw:name="1" text:anchor-type="as-char" draw:z-index="1" svg:width="4.3920833333333cm" style:rel-width="100%" svg:height="2.2754166666667cm" style:rel-height="scale"><draw:image xlink:href="Pictures/84a10da7d1887180f075031266ad7fdf.png" xlink:type="simple" xlink:show="embed" xlink:actuate="onLoad"/></draw:frame></text:p>
      <text:p text:style-name="Text_20_body"><draw:frame draw:style-name="media" draw:name="2" text:anchor-type="as-char" draw:z-index="2" svg:width="8.2285416666667cm" style:rel-width="100%" svg:height="1.905cm" style:rel-height="scale"><draw:image xlink:href="Pictures/ea0e8446f7fd7bcea66436367eb187ea.png" xlink:type="simple" xlink:show="embed" xlink:actuate="onLoad"/></draw:frame></text:p>
      <text:p text:style-name="Text_20_body"><draw:frame draw:style-name="media" draw:name="3" text:anchor-type="as-char" draw:z-index="3" svg:width="16.377708333333cm" svg:height="14.684375cm"><draw:image xlink:href="Pictures/21d9e4ff7deeeb1baf7c2b29290aaf70.png" xlink:type="simple" xlink:show="embed" xlink:actuate="onLoad"/></draw:frame></text:p>
      <text:p text:style-name="Text_20_body"><draw:frame draw:style-name="media" draw:name="4" text:anchor-type="as-char" draw:z-index="4" svg:width="16.377708333333cm" svg:height="13.123333333333cm"><draw:image xlink:href="Pictures/a67752565e46937a865bdae6c1c986eb.png" xlink:type="simple" xlink:show="embed" xlink:actuate="onLoad"/></draw:frame></text:p>
      <text:p text:style-name="Text_20_body">On fait de même pour les 2 costumes.</text:p>
      <text:p text:style-name="Text_20_body"><draw:frame draw:style-name="media" draw:name="5" text:anchor-type="as-char" draw:z-index="5" svg:width="4.206875cm" style:rel-width="100%" svg:height="6.6939583333333cm" style:rel-height="scale"><draw:image xlink:href="Pictures/eea4a8f28da630f9e146422df6c94462.png" xlink:type="simple" xlink:show="embed" xlink:actuate="onLoad"/></draw:frame></text:p>
      <text:p text:style-name="Text_20_body">Commençons le dialogue avec Abby qui va dire “bonjour” à Avery pendant 2s.</text:p>
      <text:p text:style-name="Text_20_body"><draw:frame draw:style-name="media" draw:name="6" text:anchor-type="as-char" draw:z-index="6" svg:width="10.768541666667cm" svg:height="2.936875cm"><draw:image xlink:href="Pictures/b7957d28980adec03ceb46a3a97fb37d.png" xlink:type="simple" xlink:show="embed" xlink:actuate="onLoad"/></draw:frame></text:p>
      <text:p text:style-name="Text_20_body">Avery va lui répondre 2s après le début du dialogue.</text:p>
      <text:p text:style-name="Text_20_body"><draw:frame draw:style-name="media" draw:name="7" text:anchor-type="as-char" draw:z-index="7" svg:width="11.27125cm" svg:height="3.413125cm"><draw:image xlink:href="Pictures/c11aeddc8f2bf64cf55c1c694cbeb3ca.png" xlink:type="simple" xlink:show="embed" xlink:actuate="onLoad"/></draw:frame></text:p>
      <text:p text:style-name="Text_20_body">On ajoute d'autres phrases :</text:p>
      <text:p text:style-name="Text_20_body"><draw:frame draw:style-name="media" draw:name="8" text:anchor-type="as-char" draw:z-index="8" svg:width="11.58875cm" svg:height="4.3920833333333cm"><draw:image xlink:href="Pictures/2ec9fa46df1b8e1981874b358b276f33.png" xlink:type="simple" xlink:show="embed" xlink:actuate="onLoad"/></draw:frame></text:p>
      <text:p text:style-name="Text_20_body"><draw:frame draw:style-name="media" draw:name="9" text:anchor-type="as-char" draw:z-index="9" svg:width="12.22375cm" svg:height="5.2652083333333cm"><draw:image xlink:href="Pictures/b5eb3c359aaa182e274af7a06b9981a4.png" xlink:type="simple" xlink:show="embed" xlink:actuate="onLoad"/></draw:frame></text:p>
      <text:p text:style-name="Text_20_body">Il est possible de changer de costume pour rendre le dialogue plus vivant.</text:p>
      <text:p text:style-name="Text_20_body"><draw:frame draw:style-name="media" draw:name="10" text:anchor-type="as-char" draw:z-index="10" svg:width="11.43cm" svg:height="6.0325cm"><draw:image xlink:href="Pictures/903034ca64e28ca002db948dd1ab6b71.png" xlink:type="simple" xlink:show="embed" xlink:actuate="onLoad"/></draw:frame></text:p>
      <text:p text:style-name="Text_20_body"><draw:frame draw:style-name="media" draw:name="11" text:anchor-type="as-char" draw:z-index="11" svg:width="12.091458333333cm" svg:height="6.8791666666667cm"><draw:image xlink:href="Pictures/cbddcb9459b0755fb90bcac4445d11fa.png" xlink:type="simple" xlink:show="embed" xlink:actuate="onLoad"/></draw:frame></text:p>
      <text:p text:style-name="Text_20_body">On obtient :</text:p>
      <text:p text:style-name="Text_20_body">https://scratch.mit.edu/projects/284064414/</text:p>
      <text:p text:style-name="Text_20_body"><draw:frame draw:style-name="media" draw:name="12" text:anchor-type="as-char" draw:z-index="12" svg:width="12.673541666667cm" svg:height="10.556875cm"><draw:image xlink:href="Pictures/335bfd34a96cd0aa40ef18d9e6a9be07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9::47:59</meta:creation-date>
    <dc:creator>Generated</dc:creator>
    <dc:date>2026-08-12T09::47:59</dc:date>
    <dc:language>en-US</dc:language>
    <meta:editing-cycles>1</meta:editing-cycles>
    <meta:editing-duration>PT0S</meta:editing-duration>
    <dc:title>epi_4eme:creer_un_dialogue</dc:title>
  </office:meta>
</office:document-meta>
</file>