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f0f54ccd2615ae686767ede2385ed6.png"/>
  <manifest:file-entry manifest:media-type="image/png" manifest:full-path="Pictures/993f70723caf37776dcea345bb0d9634.png"/>
  <manifest:file-entry manifest:media-type="image/png" manifest:full-path="Pictures/05178e5ec60cdb8728aa7f2528b2df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reer_un_chronometre"/><text:bookmark-start text:name="__RefHeading___creer_un_chronometre_1"/><text:bookmark-start text:name="creer_un_chronometre"/>Créer un chronomètre<text:bookmark-end text:name="__RefHeading___creer_un_chronometre_1"/><text:bookmark-end text:name="creer_un_chronometre"/></text:h>
      <text:p text:style-name="Text_20_body">Un chronomètre est simplement une variable.<text:line-break/>
On ajoute 1 toutes les secondes ou on ajoute 0,1 toutes les 0,1s.</text:p>
      <text:p text:style-name="Text_20_body">ATTENTION, IL N'EST PAS TRES PRECIS !</text:p>
      <text:p text:style-name="Text_20_body"><draw:frame draw:style-name="media" draw:name="0" text:anchor-type="as-char" draw:z-index="0" svg:width="4.3920833333333cm" style:rel-width="100%" svg:height="2.7252083333333cm" style:rel-height="scale"><draw:image xlink:href="Pictures/4df0f54ccd2615ae686767ede2385ed6.png" xlink:type="simple" xlink:show="embed" xlink:actuate="onLoad"/></draw:frame></text:p>
      <text:p text:style-name="Text_20_body"><draw:frame draw:style-name="media" draw:name="1" text:anchor-type="as-char" draw:z-index="1" svg:width="10.080625cm" svg:height="9.4720833333333cm"><draw:image xlink:href="Pictures/993f70723caf37776dcea345bb0d9634.png" xlink:type="simple" xlink:show="embed" xlink:actuate="onLoad"/></draw:frame></text:p>
      <text:p text:style-name="Text_20_body"><draw:frame draw:style-name="media" draw:name="2" text:anchor-type="as-char" draw:z-index="2" svg:width="8.6254166666667cm" style:rel-width="100%" svg:height="5.55625cm" style:rel-height="scale"><draw:image xlink:href="Pictures/05178e5ec60cdb8728aa7f2528b2df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29:07</meta:creation-date>
    <dc:creator>Generated</dc:creator>
    <dc:date>2026-08-15T08::29:07</dc:date>
    <dc:language>en-US</dc:language>
    <meta:editing-cycles>1</meta:editing-cycles>
    <meta:editing-duration>PT0S</meta:editing-duration>
    <dc:title>epi_4eme:creer_un_chronometre</dc:title>
  </office:meta>
</office:document-meta>
</file>