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8985a5ed73abfbdf233d98f296bf88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animations_molecules"/><text:bookmark-start text:name="__RefHeading___animations_avec_des_molecules_1"/><text:bookmark-start text:name="animations_avec_des_molecules"/>Animations avec des molécules<text:bookmark-end text:name="__RefHeading___animations_avec_des_molecules_1"/><text:bookmark-end text:name="animations_avec_des_molecules"/></text:h>
      <text:h text:style-name="Heading_20_2" text:outline-level="2"><text:bookmark-start text:name="__RefHeading___animation_1_2"/><text:bookmark-start text:name="animation_1"/>Animation 1<text:bookmark-end text:name="__RefHeading___animation_1_2"/><text:bookmark-end text:name="animation_1"/></text:h>
      <text:p text:style-name="Text_20_body">On veut expliquer pourquoi deux gaz vont se mélanger sans qu'il y ait besoin de remuer :</text:p>
      <text:p text:style-name="Text_20_body">Les molécules ne rebondissent pas les unes sur les autres.</text:p>
      <text:p text:style-name="Text_20_body">Exemple :</text:p>
      <text:p text:style-name="Text_20_body"><draw:frame draw:style-name="media" draw:name="0" text:anchor-type="as-char" draw:z-index="0" svg:width="12.673541666667cm" svg:height="10.556875cm"><draw:image xlink:href="Pictures/38985a5ed73abfbdf233d98f296bf88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2::00:22</meta:creation-date>
    <dc:creator>Generated</dc:creator>
    <dc:date>2026-09-17T02::00:22</dc:date>
    <dc:language>en-US</dc:language>
    <meta:editing-cycles>1</meta:editing-cycles>
    <meta:editing-duration>PT0S</meta:editing-duration>
    <dc:title>epi_4eme:animations_molecules</dc:title>
  </office:meta>
</office:document-meta>
</file>