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97adf844e9182e5bfbd675d0ad5f75.png"/>
  <manifest:file-entry manifest:media-type="image/png" manifest:full-path="Pictures/885e67a48adfa8e19b0c725db3d74000.png"/>
  <manifest:file-entry manifest:media-type="image/png" manifest:full-path="Pictures/92b3f2a161b15f94db87b9b86fc45d3e.png"/>
  <manifest:file-entry manifest:media-type="image/png" manifest:full-path="Pictures/f836102ef21322bda0e0cea7f4aad340.png"/>
  <manifest:file-entry manifest:media-type="image/png" manifest:full-path="Pictures/3d53592a27cd36d133a63705f72e2402.png"/>
  <manifest:file-entry manifest:media-type="image/png" manifest:full-path="Pictures/c4f7b2fbb39d9c6be5fc955bad6cda81.png"/>
  <manifest:file-entry manifest:media-type="image/png" manifest:full-path="Pictures/3fc13a3cc582c243dcb5ef929342cd43.png"/>
  <manifest:file-entry manifest:media-type="image/png" manifest:full-path="Pictures/9bf9b35f091d6ed0964024fc6b60f4b7.png"/>
  <manifest:file-entry manifest:media-type="image/png" manifest:full-path="Pictures/d50d511bee1c93eec1d3fa17632e690c.png"/>
  <manifest:file-entry manifest:media-type="image/png" manifest:full-path="Pictures/abb5d08e9aaaa23d44494a4dff990a26.png"/>
  <manifest:file-entry manifest:media-type="image/png" manifest:full-path="Pictures/3376f302cf71b6f5c2f94ad32032466d.png"/>
  <manifest:file-entry manifest:media-type="image/png" manifest:full-path="Pictures/d11031cf25397b3840ea779bd2d29d35.png"/>
  <manifest:file-entry manifest:media-type="image/png" manifest:full-path="Pictures/14867511b8d65a6c0b396b68e6d49129.png"/>
  <manifest:file-entry manifest:media-type="image/png" manifest:full-path="Pictures/ed4f4d3ed2f1dad80d5c5cb55cb90691.png"/>
  <manifest:file-entry manifest:media-type="image/png" manifest:full-path="Pictures/5e74b1d15e2e870f16bde808edff1e5d.png"/>
  <manifest:file-entry manifest:media-type="image/png" manifest:full-path="Pictures/a01f8c9920fb128a7c403fba17de5885.png"/>
  <manifest:file-entry manifest:media-type="image/png" manifest:full-path="Pictures/2dcef0ed8478eaec9bcb4f319b7943c6.png"/>
  <manifest:file-entry manifest:media-type="image/png" manifest:full-path="Pictures/0f1e30298621ee4461bc039bfecb31e0.png"/>
  <manifest:file-entry manifest:media-type="image/png" manifest:full-path="Pictures/62ad85600ece9edddad74c0d96dc9c48.png"/>
  <manifest:file-entry manifest:media-type="image/png" manifest:full-path="Pictures/8b49393eb84af11af263de17e1f7d0d4.png"/>
  <manifest:file-entry manifest:media-type="image/png" manifest:full-path="Pictures/68367ec6f0c024d227e630e4a36c9dd9.png"/>
  <manifest:file-entry manifest:media-type="image/png" manifest:full-path="Pictures/93909d7d119bd273f5ca9a40a13d74c1.png"/>
  <manifest:file-entry manifest:media-type="image/png" manifest:full-path="Pictures/298bbc769ff3e7bcc5b017a9bccd9f91.png"/>
  <manifest:file-entry manifest:media-type="image/png" manifest:full-path="Pictures/94aaf9b5e80ab06442627a641cb56723.png"/>
  <manifest:file-entry manifest:media-type="image/png" manifest:full-path="Pictures/64da7d4c2faab26bbd14ba2092e98cbb.png"/>
  <manifest:file-entry manifest:media-type="image/png" manifest:full-path="Pictures/68a95ae90703c27acba86f71079d02d5.png"/>
  <manifest:file-entry manifest:media-type="image/png" manifest:full-path="Pictures/317811e69ce397f798a20e3ca4a9750f.png"/>
  <manifest:file-entry manifest:media-type="image/png" manifest:full-path="Pictures/9a20627de25b4060d32f9e15823c3901.png"/>
  <manifest:file-entry manifest:media-type="image/png" manifest:full-path="Pictures/74cc84a461a4e28220b0f1402fa76ddf.png"/>
  <manifest:file-entry manifest:media-type="image/png" manifest:full-path="Pictures/7f6f2b2be0cee2e4a17deab25e5580c5.png"/>
  <manifest:file-entry manifest:media-type="image/png" manifest:full-path="Pictures/85a88b4a9e69299d9d0a44fe0811bbcf.png"/>
  <manifest:file-entry manifest:media-type="image/png" manifest:full-path="Pictures/09c75c125a5300b3305d5aa928d30e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uconnect"/><text:bookmark-start text:name="__RefHeading___recuperer_ses_identifiants_educonnect_et_se_connecter_a_pronote_en_utilisant_seulement_le_telephone_1"/><text:bookmark-start text:name="recuperer_ses_identifiants_educonnect_et_se_connecter_a_pronote_en_utilisant_seulement_le_telephone"/>Récupérer ses identifiants Educonnect et se connecter à Pronote en utilisant seulement le téléphone<text:bookmark-end text:name="__RefHeading___recuperer_ses_identifiants_educonnect_et_se_connecter_a_pronote_en_utilisant_seulement_le_telephone_1"/><text:bookmark-end text:name="recuperer_ses_identifiants_educonnect_et_se_connecter_a_pronote_en_utilisant_seulement_le_telephone"/></text:h>
      <text:h text:style-name="Heading_20_2" text:outline-level="2"><text:bookmark-start text:name="__RefHeading___supprimer_le_compte_pronote_qui_pose_probleme_2"/><text:bookmark-start text:name="supprimer_le_compte_pronote_qui_pose_probleme"/>1. Supprimer le compte Pronote qui pose problème<text:bookmark-end text:name="__RefHeading___supprimer_le_compte_pronote_qui_pose_probleme_2"/><text:bookmark-end text:name="supprimer_le_compte_pronote_qui_pose_probleme"/></text:h>
      <text:p text:style-name="Text_20_body"><draw:frame draw:style-name="media" draw:name="0" text:anchor-type="as-char" draw:z-index="0" svg:width="5.8472916666667cm" style:rel-width="100%" svg:height="12.885208333333cm" style:rel-height="scale"><draw:image xlink:href="Pictures/fa97adf844e9182e5bfbd675d0ad5f75.png" xlink:type="simple" xlink:show="embed" xlink:actuate="onLoad"/></draw:frame></text:p>
      <text:p text:style-name="Text_20_body">On clique sur le compte qui a un problème.</text:p>
      <text:p text:style-name="Text_20_body"><draw:frame draw:style-name="media" draw:name="1" text:anchor-type="as-char" draw:z-index="1" svg:width="2.8575cm" style:rel-width="100%" svg:height="0.873125cm" style:rel-height="scale"><draw:image xlink:href="Pictures/885e67a48adfa8e19b0c725db3d74000.png" xlink:type="simple" xlink:show="embed" xlink:actuate="onLoad"/></draw:frame></text:p>
      <text:p text:style-name="Text_20_body">On appuie sur “Supprimer” puis sur “Oui”.</text:p>
      <text:p text:style-name="Text_20_body"><draw:frame draw:style-name="media" draw:name="2" text:anchor-type="as-char" draw:z-index="2" svg:width="4.5772916666667cm" style:rel-width="100%" svg:height="6.270625cm" style:rel-height="scale"><draw:image xlink:href="Pictures/92b3f2a161b15f94db87b9b86fc45d3e.png" xlink:type="simple" xlink:show="embed" xlink:actuate="onLoad"/></draw:frame></text:p>
      <text:p text:style-name="Text_20_body">Après un certain temps, le compte est supprimé. Il peut être nécessaire de redémarrer l'application ou le téléphone.</text:p>
      <text:h text:style-name="Heading_20_2" text:outline-level="2"><text:bookmark-start text:name="__RefHeading___recuperation_de_l_identifiant_3"/><text:bookmark-start text:name="recuperation_de_l_identifiant"/>2. Récupération de l'identifiant<text:bookmark-end text:name="__RefHeading___recuperation_de_l_identifiant_3"/><text:bookmark-end text:name="recuperation_de_l_identifiant"/></text:h>
      <text:p text:style-name="Text_20_body">On va sur Educonnect : https://educonnect.education.gouv.fr</text:p>
      <text:p text:style-name="Text_20_body"><draw:frame draw:style-name="media" draw:name="3" text:anchor-type="as-char" draw:z-index="3" svg:width="5.8472916666667cm" style:rel-width="100%" svg:height="12.752916666667cm" style:rel-height="scale"><draw:image xlink:href="Pictures/f836102ef21322bda0e0cea7f4aad340.png" xlink:type="simple" xlink:show="embed" xlink:actuate="onLoad"/></draw:frame></text:p>
      <text:p text:style-name="Text_20_body">On choisit “responsable d'élève”.</text:p>
      <text:p text:style-name="Text_20_body"><draw:frame draw:style-name="media" draw:name="4" text:anchor-type="as-char" draw:z-index="4" svg:width="5.8472916666667cm" style:rel-width="100%" svg:height="12.832291666667cm" style:rel-height="scale"><draw:image xlink:href="Pictures/3d53592a27cd36d133a63705f72e2402.png" xlink:type="simple" xlink:show="embed" xlink:actuate="onLoad"/></draw:frame></text:p>
      <text:p text:style-name="Text_20_body">Puis “identifiant oublié ?”</text:p>
      <text:p text:style-name="Text_20_body"><draw:frame draw:style-name="media" draw:name="5" text:anchor-type="as-char" draw:z-index="5" svg:width="5.9002083333333cm" style:rel-width="100%" svg:height="12.805833333333cm" style:rel-height="scale"><draw:image xlink:href="Pictures/c4f7b2fbb39d9c6be5fc955bad6cda81.png" xlink:type="simple" xlink:show="embed" xlink:actuate="onLoad"/></draw:frame></text:p>
      <text:p text:style-name="Text_20_body">Je choisis “Par SMS”</text:p>
      <text:p text:style-name="Text_20_body"><draw:frame draw:style-name="media" draw:name="6" text:anchor-type="as-char" draw:z-index="6" svg:width="5.87375cm" style:rel-width="100%" svg:height="12.832291666667cm" style:rel-height="scale"><draw:image xlink:href="Pictures/3fc13a3cc582c243dcb5ef929342cd43.png" xlink:type="simple" xlink:show="embed" xlink:actuate="onLoad"/></draw:frame></text:p>
      <text:p text:style-name="Text_20_body">Je rentre le numéro de téléphone puis “Suivant”.</text:p>
      <text:p text:style-name="Text_20_body"><draw:frame draw:style-name="media" draw:name="7" text:anchor-type="as-char" draw:z-index="7" svg:width="5.8208333333333cm" style:rel-width="100%" svg:height="12.779375cm" style:rel-height="scale"><draw:image xlink:href="Pictures/9bf9b35f091d6ed0964024fc6b60f4b7.png" xlink:type="simple" xlink:show="embed" xlink:actuate="onLoad"/></draw:frame></text:p>
      <text:p text:style-name="Text_20_body">Un SMS est reçu avec l'identifiant.</text:p>
      <text:p text:style-name="Text_20_body"><draw:frame draw:style-name="media" draw:name="8" text:anchor-type="as-char" draw:z-index="8" svg:width="5.5033333333333cm" style:rel-width="100%" svg:height="2.1166666666667cm" style:rel-height="scale"><draw:image xlink:href="Pictures/d50d511bee1c93eec1d3fa17632e690c.png" xlink:type="simple" xlink:show="embed" xlink:actuate="onLoad"/></draw:frame></text:p>
      <text:h text:style-name="Heading_20_2" text:outline-level="2"><text:bookmark-start text:name="__RefHeading___recuperation_du_mot_de_passe_4"/><text:bookmark-start text:name="recuperation_du_mot_de_passe"/>3. Récupération du mot de passe<text:bookmark-end text:name="__RefHeading___recuperation_du_mot_de_passe_4"/><text:bookmark-end text:name="recuperation_du_mot_de_passe"/></text:h>
      <text:p text:style-name="Text_20_body">On retourne sur la première page d'éduconnect.</text:p>
      <text:p text:style-name="Text_20_body"><draw:frame draw:style-name="media" draw:name="9" text:anchor-type="as-char" draw:z-index="9" svg:width="5.87375cm" style:rel-width="100%" svg:height="12.885208333333cm" style:rel-height="scale"><draw:image xlink:href="Pictures/abb5d08e9aaaa23d44494a4dff990a26.png" xlink:type="simple" xlink:show="embed" xlink:actuate="onLoad"/></draw:frame></text:p>
      <text:p text:style-name="Text_20_body">Et on choisit “mot de passe oublié”.</text:p>
      <text:p text:style-name="Text_20_body">On entre l'identifiant reçu :</text:p>
      <text:p text:style-name="Text_20_body"><draw:frame draw:style-name="media" draw:name="10" text:anchor-type="as-char" draw:z-index="10" svg:width="5.87375cm" style:rel-width="100%" svg:height="12.885208333333cm" style:rel-height="scale"><draw:image xlink:href="Pictures/3376f302cf71b6f5c2f94ad32032466d.png" xlink:type="simple" xlink:show="embed" xlink:actuate="onLoad"/></draw:frame></text:p>
      <text:p text:style-name="Text_20_body">Puis on choisit “Par SMS”.</text:p>
      <text:p text:style-name="Text_20_body"><draw:frame draw:style-name="media" draw:name="11" text:anchor-type="as-char" draw:z-index="11" svg:width="5.9002083333333cm" style:rel-width="100%" svg:height="12.779375cm" style:rel-height="scale"><draw:image xlink:href="Pictures/d11031cf25397b3840ea779bd2d29d35.png" xlink:type="simple" xlink:show="embed" xlink:actuate="onLoad"/></draw:frame></text:p>
      <text:p text:style-name="Text_20_body">On entre le numéro de téléphone puis “Suivant”.</text:p>
      <text:p text:style-name="Text_20_body">Un code de sécurité est envoyé.</text:p>
      <text:p text:style-name="Text_20_body"><draw:frame draw:style-name="media" draw:name="12" text:anchor-type="as-char" draw:z-index="12" svg:width="5.7679166666667cm" style:rel-width="100%" svg:height="12.832291666667cm" style:rel-height="scale"><draw:image xlink:href="Pictures/14867511b8d65a6c0b396b68e6d49129.png" xlink:type="simple" xlink:show="embed" xlink:actuate="onLoad"/></draw:frame></text:p>
      <text:p text:style-name="Text_20_body">Il est reçu par SMS.</text:p>
      <text:p text:style-name="Text_20_body"><draw:frame draw:style-name="media" draw:name="13" text:anchor-type="as-char" draw:z-index="13" svg:width="5.4239583333333cm" style:rel-width="100%" svg:height="3.1220833333333cm" style:rel-height="scale"><draw:image xlink:href="Pictures/ed4f4d3ed2f1dad80d5c5cb55cb90691.png" xlink:type="simple" xlink:show="embed" xlink:actuate="onLoad"/></draw:frame></text:p>
      <text:p text:style-name="Text_20_body">Je rentre le code de sécurité :</text:p>
      <text:p text:style-name="Text_20_body"><draw:frame draw:style-name="media" draw:name="14" text:anchor-type="as-char" draw:z-index="14" svg:width="5.794375cm" style:rel-width="100%" svg:height="12.805833333333cm" style:rel-height="scale"><draw:image xlink:href="Pictures/5e74b1d15e2e870f16bde808edff1e5d.png" xlink:type="simple" xlink:show="embed" xlink:actuate="onLoad"/></draw:frame></text:p>
      <text:p text:style-name="Text_20_body">Puis “Suivant”</text:p>
      <text:p text:style-name="Text_20_body"><draw:frame draw:style-name="media" draw:name="15" text:anchor-type="as-char" draw:z-index="15" svg:width="5.9002083333333cm" style:rel-width="100%" svg:height="12.911666666667cm" style:rel-height="scale"><draw:image xlink:href="Pictures/a01f8c9920fb128a7c403fba17de5885.png" xlink:type="simple" xlink:show="embed" xlink:actuate="onLoad"/></draw:frame></text:p>
      <text:p text:style-name="Text_20_body">Je change le mot de passe en le tapant 2 fois :</text:p>
      <text:p text:style-name="Text_20_body"><draw:frame draw:style-name="media" draw:name="16" text:anchor-type="as-char" draw:z-index="16" svg:width="5.8208333333333cm" style:rel-width="100%" svg:height="6.0325cm" style:rel-height="scale"><draw:image xlink:href="Pictures/2dcef0ed8478eaec9bcb4f319b7943c6.png" xlink:type="simple" xlink:show="embed" xlink:actuate="onLoad"/></draw:frame></text:p>
      <text:p text:style-name="Text_20_body">Un message m'indique le mot de passe a été modifié :</text:p>
      <text:p text:style-name="Text_20_body"><draw:frame draw:style-name="media" draw:name="17" text:anchor-type="as-char" draw:z-index="17" svg:width="5.7679166666667cm" style:rel-width="100%" svg:height="4.048125cm" style:rel-height="scale"><draw:image xlink:href="Pictures/0f1e30298621ee4461bc039bfecb31e0.png" xlink:type="simple" xlink:show="embed" xlink:actuate="onLoad"/></draw:frame></text:p>
      <text:p text:style-name="Text_20_body">Et je peux me connecter.</text:p>
      <text:p text:style-name="Text_20_body"><draw:frame draw:style-name="media" draw:name="18" text:anchor-type="as-char" draw:z-index="18" svg:width="5.8472916666667cm" style:rel-width="100%" svg:height="12.885208333333cm" style:rel-height="scale"><draw:image xlink:href="Pictures/62ad85600ece9edddad74c0d96dc9c48.png" xlink:type="simple" xlink:show="embed" xlink:actuate="onLoad"/></draw:frame></text:p>
      <text:p text:style-name="Text_20_body">Lors de la connexion à Educonnect, il peut afficher une erreur :</text:p>
      <text:p text:style-name="Text_20_body"><draw:frame draw:style-name="media" draw:name="19" text:anchor-type="as-char" draw:z-index="19" svg:width="5.8472916666667cm" style:rel-width="100%" svg:height="12.832291666667cm" style:rel-height="scale"><draw:image xlink:href="Pictures/8b49393eb84af11af263de17e1f7d0d4.png" xlink:type="simple" xlink:show="embed" xlink:actuate="onLoad"/></draw:frame></text:p>
      <text:p text:style-name="Text_20_body">En revenant en arrière, on arrive à se connecter.</text:p>
      <text:p text:style-name="Text_20_body"><draw:frame draw:style-name="media" draw:name="20" text:anchor-type="as-char" draw:z-index="20" svg:width="5.87375cm" style:rel-width="100%" svg:height="12.832291666667cm" style:rel-height="scale"><draw:image xlink:href="Pictures/68367ec6f0c024d227e630e4a36c9dd9.png" xlink:type="simple" xlink:show="embed" xlink:actuate="onLoad"/></draw:frame></text:p>
      <text:h text:style-name="Heading_20_2" text:outline-level="2"><text:bookmark-start text:name="__RefHeading___connexion_a_pronote_5"/><text:bookmark-start text:name="connexion_a_pronote"/>4. Connexion à Pronote<text:bookmark-end text:name="__RefHeading___connexion_a_pronote_5"/><text:bookmark-end text:name="connexion_a_pronote"/></text:h>
      <text:p text:style-name="Text_20_body">On lance l'application Pronote et on va dans “Gestion des comptes”</text:p>
      <text:p text:style-name="Text_20_body"><draw:frame draw:style-name="media" draw:name="21" text:anchor-type="as-char" draw:z-index="21" svg:width="5.8472916666667cm" style:rel-width="100%" svg:height="12.85875cm" style:rel-height="scale"><draw:image xlink:href="Pictures/93909d7d119bd273f5ca9a40a13d74c1.png" xlink:type="simple" xlink:show="embed" xlink:actuate="onLoad"/></draw:frame></text:p>
      <text:p text:style-name="Text_20_body">On appuie sur le “+” en bas à droite.</text:p>
      <text:p text:style-name="Text_20_body"><draw:frame draw:style-name="media" draw:name="22" text:anchor-type="as-char" draw:z-index="22" svg:width="5.8472916666667cm" style:rel-width="100%" svg:height="12.85875cm" style:rel-height="scale"><draw:image xlink:href="Pictures/298bbc769ff3e7bcc5b017a9bccd9f91.png" xlink:type="simple" xlink:show="embed" xlink:actuate="onLoad"/></draw:frame></text:p>
      <text:p text:style-name="Text_20_body">Je n'utilise pas “Flasher le QRCode” mais “Voir les autres modes de configuration”</text:p>
      <text:p text:style-name="Text_20_body"><draw:frame draw:style-name="media" draw:name="23" text:anchor-type="as-char" draw:z-index="23" svg:width="5.8208333333333cm" style:rel-width="100%" svg:height="12.832291666667cm" style:rel-height="scale"><draw:image xlink:href="Pictures/94aaf9b5e80ab06442627a641cb56723.png" xlink:type="simple" xlink:show="embed" xlink:actuate="onLoad"/></draw:frame></text:p>
      <text:p text:style-name="Text_20_body">Puis “Me géolocaliser”</text:p>
      <text:p text:style-name="Text_20_body"><draw:frame draw:style-name="media" draw:name="24" text:anchor-type="as-char" draw:z-index="24" svg:width="5.8208333333333cm" style:rel-width="100%" svg:height="12.938125cm" style:rel-height="scale"><draw:image xlink:href="Pictures/64da7d4c2faab26bbd14ba2092e98cbb.png" xlink:type="simple" xlink:show="embed" xlink:actuate="onLoad"/></draw:frame></text:p>
      <text:p text:style-name="Text_20_body">Je choisis l'établissement.</text:p>
      <text:p text:style-name="Text_20_body"><draw:frame draw:style-name="media" draw:name="25" text:anchor-type="as-char" draw:z-index="25" svg:width="5.794375cm" style:rel-width="100%" svg:height="12.805833333333cm" style:rel-height="scale"><draw:image xlink:href="Pictures/68a95ae90703c27acba86f71079d02d5.png" xlink:type="simple" xlink:show="embed" xlink:actuate="onLoad"/></draw:frame></text:p>
      <text:p text:style-name="Text_20_body"><draw:frame draw:style-name="media" draw:name="26" text:anchor-type="as-char" draw:z-index="26" svg:width="5.1329166666667cm" style:rel-width="100%" svg:height="1.190625cm" style:rel-height="scale"><draw:image xlink:href="Pictures/317811e69ce397f798a20e3ca4a9750f.png" xlink:type="simple" xlink:show="embed" xlink:actuate="onLoad"/></draw:frame></text:p>
      <text:p text:style-name="Text_20_body">Je choisis “Espace Parents”</text:p>
      <text:p text:style-name="Text_20_body"><draw:frame draw:style-name="media" draw:name="27" text:anchor-type="as-char" draw:z-index="27" svg:width="5.7679166666667cm" style:rel-width="100%" svg:height="12.885208333333cm" style:rel-height="scale"><draw:image xlink:href="Pictures/9a20627de25b4060d32f9e15823c3901.png" xlink:type="simple" xlink:show="embed" xlink:actuate="onLoad"/></draw:frame></text:p>
      <text:p text:style-name="Text_20_body">Puis “Elève ou parent”.</text:p>
      <text:p text:style-name="Text_20_body"><draw:frame draw:style-name="media" draw:name="28" text:anchor-type="as-char" draw:z-index="28" svg:width="5.7679166666667cm" style:rel-width="100%" svg:height="12.303125cm" style:rel-height="scale"><draw:image xlink:href="Pictures/74cc84a461a4e28220b0f1402fa76ddf.png" xlink:type="simple" xlink:show="embed" xlink:actuate="onLoad"/></draw:frame></text:p>
      <text:p text:style-name="Text_20_body">On valide</text:p>
      <text:p text:style-name="Text_20_body"><draw:frame draw:style-name="media" draw:name="29" text:anchor-type="as-char" draw:z-index="29" svg:width="5.7679166666667cm" style:rel-width="100%" svg:height="12.461875cm" style:rel-height="scale"><draw:image xlink:href="Pictures/7f6f2b2be0cee2e4a17deab25e5580c5.png" xlink:type="simple" xlink:show="embed" xlink:actuate="onLoad"/></draw:frame></text:p>
      <text:p text:style-name="Text_20_body">On choisit “Responsable d'élève”</text:p>
      <text:p text:style-name="Text_20_body"><draw:frame draw:style-name="media" draw:name="30" text:anchor-type="as-char" draw:z-index="30" svg:width="5.794375cm" style:rel-width="100%" svg:height="12.3825cm" style:rel-height="scale"><draw:image xlink:href="Pictures/85a88b4a9e69299d9d0a44fe0811bbcf.png" xlink:type="simple" xlink:show="embed" xlink:actuate="onLoad"/></draw:frame></text:p>
      <text:p text:style-name="Text_20_body">On tape l'identifiant puis le mot de passe et le compte est ajouté.</text:p>
      <text:p text:style-name="Text_20_body"><draw:frame draw:style-name="media" draw:name="31" text:anchor-type="as-char" draw:z-index="31" svg:width="5.8208333333333cm" style:rel-width="100%" svg:height="12.832291666667cm" style:rel-height="scale"><draw:image xlink:href="Pictures/09c75c125a5300b3305d5aa928d30e1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4::40:30</meta:creation-date>
    <dc:creator>Generated</dc:creator>
    <dc:date>2026-08-13T14::40:30</dc:date>
    <dc:language>en-US</dc:language>
    <meta:editing-cycles>1</meta:editing-cycles>
    <meta:editing-duration>PT0S</meta:editing-duration>
    <dc:title>educonnect</dc:title>
  </office:meta>
</office:document-meta>
</file>