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5ad449fcd75803bb44ca8de2b9bf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sine-moi_un_circuit"/><text:bookmark-start text:name="__RefHeading___dessine-moi_un_circuit_1"/><text:bookmark-start text:name="dessine-moi_un_circuit"/>Dessine-moi un circuit<text:bookmark-end text:name="__RefHeading___dessine-moi_un_circuit_1"/><text:bookmark-end text:name="dessine-moi_un_circuit"/></text:h>
      <text:p text:style-name="Text_20_body">https://physix.fr/Electricite/DessinerCircuit/</text:p>
      <text:p text:style-name="Text_20_body"><draw:frame draw:style-name="media" draw:name="0" text:anchor-type="as-char" draw:z-index="0" svg:width="28.575cm" style:rel-width="100%" svg:height="14.208125cm" style:rel-height="scale"><draw:image xlink:href="Pictures/535ad449fcd75803bb44ca8de2b9bf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42:20</meta:creation-date>
    <dc:creator>Generated</dc:creator>
    <dc:date>2026-08-13T14::42:20</dc:date>
    <dc:language>en-US</dc:language>
    <meta:editing-cycles>1</meta:editing-cycles>
    <meta:editing-duration>PT0S</meta:editing-duration>
    <dc:title>dessine-moi_un_circuit</dc:title>
  </office:meta>
</office:document-meta>
</file>