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3c5580246fe4dad4641622773354e9.png"/>
  <manifest:file-entry manifest:media-type="image/png" manifest:full-path="Pictures/abe1cea7c849e18356a0828bda5f51a3.png"/>
  <manifest:file-entry manifest:media-type="image/png" manifest:full-path="Pictures/3683aaa6a97bfe797de5c0db4e613c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p_iii:chp_iii_etude_d_une_eau_minerale:lecon"/><text:bookmark-start text:name="__RefHeading___chp_iiietude_d_une_eau_minerale_1"/><text:bookmark-start text:name="chp_iiietude_d_une_eau_minerale"/>Chp III : Étude d'une eau minérale<text:bookmark-end text:name="__RefHeading___chp_iiietude_d_une_eau_minerale_1"/><text:bookmark-end text:name="chp_iiietude_d_une_eau_minerale"/></text:h>
      <text:h text:style-name="Heading_20_2" text:outline-level="2"><text:bookmark-start text:name="__RefHeading___i._l_eau_minerale_2"/><text:bookmark-start text:name="i._l_eau_minerale"/>I. L'eau minérale<text:bookmark-end text:name="__RefHeading___i._l_eau_minerale_2"/><text:bookmark-end text:name="i._l_eau_minerale"/></text:h>
      <text:p text:style-name="Text_20_body"><draw:frame draw:style-name="media" draw:name="0" text:anchor-type="as-char" draw:z-index="0" svg:width="20.955cm" style:rel-width="100%" svg:height="11.1125cm" style:rel-height="scale"><draw:image xlink:href="Pictures/0d3c5580246fe4dad4641622773354e9.png" xlink:type="simple" xlink:show="embed" xlink:actuate="onLoad"/></draw:frame></text:p>
      <text:p text:style-name="Text_20_body"><draw:frame draw:style-name="media" draw:name="1" text:anchor-type="as-char" draw:z-index="1" svg:width="8.9429166666667cm" style:rel-width="100%" svg:height="1.7991666666667cm" style:rel-height="scale"><draw:image xlink:href="Pictures/abe1cea7c849e18356a0828bda5f51a3.png" xlink:type="simple" xlink:show="embed" xlink:actuate="onLoad"/></draw:frame></text:p>
      <text:p text:style-name="Text_20_body">Quand on laisse de l'eau minérale dans un verre pendant une semaine, l'eau s'évapore et il reste un dépôt blanc dans le verre. Ce dépôt est constitué des <text:span text:style-name="Strong_20_Emphasis">sels minéraux</text:span> qui se trouvaient dans l'eau.</text:p>
      <text:p text:style-name="Text_20_body">Il y a des sels minéraux dans l'eau minérale. Par exemple : calcium, magnésium, sulfates, chlorure …</text:p>
      <text:p text:style-name="Text_20_body">On ne distingue pas ces sels minéraux donc c'est un <text:span text:style-name="Strong_20_Emphasis">mélange homogène</text:span>.</text:p>
      <text:h text:style-name="Heading_20_2" text:outline-level="2"><text:bookmark-start text:name="__RefHeading___ii._l_eau_demineralisee_3"/><text:bookmark-start text:name="ii._l_eau_demineralisee"/>II. L'eau déminéralisée<text:bookmark-end text:name="__RefHeading___ii._l_eau_demineralisee_3"/><text:bookmark-end text:name="ii._l_eau_demineralisee"/></text:h>
      <text:p text:style-name="Text_20_body"><draw:frame draw:style-name="media" draw:name="2" text:anchor-type="as-char" draw:z-index="2" svg:width="8.651875cm" style:rel-width="100%" svg:height="1.190625cm" style:rel-height="scale"><draw:image xlink:href="Pictures/3683aaa6a97bfe797de5c0db4e613c78.png" xlink:type="simple" xlink:show="embed" xlink:actuate="onLoad"/></draw:frame></text:p>
      <text:p text:style-name="Text_20_body">Quand on laisse de l'eau déminéralisée dans un verre pendant une semaine, l'eau s'**évapore **et il ne reste rien dans le verre.</text:p>
      <text:p text:style-name="Text_20_body">Dans l'eau déminéralisée, il n'y a (quasiment) que de l'eau : c'est un <text:span text:style-name="Strong_20_Emphasis">corps pu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7:49</meta:creation-date>
    <dc:creator>Generated</dc:creator>
    <dc:date>2026-09-15T07::47:49</dc:date>
    <dc:language>en-US</dc:language>
    <meta:editing-cycles>1</meta:editing-cycles>
    <meta:editing-duration>PT0S</meta:editing-duration>
    <dc:title>chp_iii:chp_iii_etude_d_une_eau_minerale:lecon</dc:title>
  </office:meta>
</office:document-meta>
</file>