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8951cf15e412fc96fdd45e977dceb1.png"/>
  <manifest:file-entry manifest:media-type="image/png" manifest:full-path="Pictures/6fa1074acf34b4bb9a065fb5c36c103c.png"/>
  <manifest:file-entry manifest:media-type="image/png" manifest:full-path="Pictures/c97381c882452c0d37e6664fa18b44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aquariophilie"/><text:bookmark-start text:name="__RefHeading___serie_pro_metropole_-_aquariophilie_1"/><text:bookmark-start text:name="serie_pro_metropole_-_aquariophilie"/>2021 serie pro metropole - Aquariophilie<text:bookmark-end text:name="__RefHeading___serie_pro_metropole_-_aquariophilie_1"/><text:bookmark-end text:name="serie_pro_metropole_-_aquariophilie"/></text:h>
      <text:p text:style-name="Text_20_body"><text:span text:style-name="sub">Version originale</text:span></text:p>
      <text:h text:style-name="Heading_20_2" text:outline-level="2"><text:bookmark-start text:name="__RefHeading___serie_professionnelleaquariophilie_2"/><text:bookmark-start text:name="serie_professionnelleaquariophilie"/>Série professionnelle : aquariophilie<text:bookmark-end text:name="__RefHeading___serie_professionnelleaquariophilie_2"/><text:bookmark-end text:name="serie_professionnelleaquariophilie"/></text:h>
      <text:p text:style-name="Text_20_body">Pour le bien-être des poissons élevés en aquarium, deux paramètres sont importants : l’oxygénation de l’eau et son pH.</text:p>
      <text:p text:style-name="Text_20_body"><draw:frame draw:style-name="media" draw:name="0" text:anchor-type="as-char" draw:z-index="0" svg:width="5.2122916666667cm" style:rel-width="100%" svg:height="3.3873331234257cm" style:rel-height="scale"><draw:image xlink:href="Pictures/f28951cf15e412fc96fdd45e977dceb1.png" xlink:type="simple" xlink:show="embed" xlink:actuate="onLoad"/></draw:frame></text:p>
      <text:p text:style-name="Text_20_body"><text:span text:style-name="Strong_20_Emphasis">Partie 1 - Choisir la pompe à air.</text:span></text:p>
      <text:p text:style-name="Text_20_body">Pour permettre l’oxygénation de l’eau et assurer la survie des poissons, on utilise une pompe à air.</text:p>
      <text:p text:style-name="Text_20_body">Lors d’une expérience, on mesure les caractéristiques électriques d’une pompe à air.</text:p>
      <text:p text:style-name="Text_20_body"><draw:frame draw:style-name="media" draw:name="1" text:anchor-type="as-char" draw:z-index="1" svg:width="3.1220833333333cm" style:rel-width="100%" svg:height="3.489387254902cm" style:rel-height="scale"><draw:image xlink:href="Pictures/6fa1074acf34b4bb9a065fb5c36c103c.png" xlink:type="simple" xlink:show="embed" xlink:actuate="onLoad"/></draw:frame></text:p>
      <text:p text:style-name="Text_20_body">On obtient les résultats suivants, en utilisant les symboles classiques : U = 12 V et</text:p>
      <text:p text:style-name="Text_20_body">I = 0,15 A.</text:p>
      <text:p text:style-name="Text_20_body"><text:span text:style-name="Strong_20_Emphasis">Question 1 (3 points) :</text:span></text:p>
      <text:p text:style-name="Text_20_body">Donner la valeur de la tension électrique aux bornes de la pompe.</text:p>
      <text:p text:style-name="Text_20_body"><text:span text:style-name="Strong_20_Emphasis">Question 2 (3 points) :</text:span></text:p>
      <text:p text:style-name="Text_20_body">Parmi les deux montages ci-dessous utilisant un générateur, un voltmètre et un</text:p>
      <text:p text:style-name="Text_20_body">ampèremètre, indiquer, sur la copie, le numéro du montage permettant de mesurer U</text:p>
      <text:p text:style-name="Text_20_body">et I. Justifier la réponse.</text:p>
      <text:p text:style-name="Text_20_body"><draw:frame draw:style-name="media" draw:name="2" text:anchor-type="as-char" draw:z-index="2" svg:width="16.98625cm" svg:height="7.5647888437218cm"><draw:image xlink:href="Pictures/c97381c882452c0d37e6664fa18b4473.png" xlink:type="simple" xlink:show="embed" xlink:actuate="onLoad"/></draw:frame></text:p>
      <text:p text:style-name="Text_20_body"><text:span text:style-name="Strong_20_Emphasis">Question 3 (3 points) :</text:span></text:p>
      <text:p text:style-name="Text_20_body">Calculer la puissance de la pompe à air en watts (W) en utilisant la formule :</text:p>
      <text:p text:style-name="Text_20_body">P = U × I</text:p>
      <text:p text:style-name="Text_20_body">Voici quelques recommandations concernant le choix de la pompe à air en fonction du</text:p>
      <text:p text:style-name="Text_20_body">volume de l’aquarium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Volume de l’aquarium </text:p>
          </table:table-cell>
          <table:table-cell office:value-type="string" table:style-name="tablecell">
            <text:p text:style-name="tablealignleft">&lt; 50 L </text:p>
          </table:table-cell>
          <table:table-cell office:value-type="string" table:style-name="tablecell">
            <text:p text:style-name="tablealignleft">Entre 50 et 100 L </text:p>
          </table:table-cell>
          <table:table-cell office:value-type="string" table:style-name="tablecell">
            <text:p text:style-name="tablealignleft">Entre 101 et 200 L </text:p>
          </table:table-cell>
          <table:table-cell office:value-type="string" table:style-name="tablecell">
            <text:p text:style-name="tablealignleft">&gt; 200 L</text:p>
          </table:table-cell>
        </table:table-row>
        <table:table-row>
          <table:table-cell office:value-type="string" table:style-name="tablecell">
            <text:p text:style-name="tablealignleft">Puissance de la<text:line-break/>pompe</text:p>
          </table:table-cell>
          <table:table-cell office:value-type="string" table:style-name="tablecell">
            <text:p text:style-name="tablealignleft">1 W </text:p>
          </table:table-cell>
          <table:table-cell office:value-type="string" table:style-name="tablecell">
            <text:p text:style-name="tablealignleft">1,5 W </text:p>
          </table:table-cell>
          <table:table-cell office:value-type="string" table:style-name="tablecell">
            <text:p text:style-name="tablealignleft">3 W </text:p>
          </table:table-cell>
          <table:table-cell office:value-type="string" table:style-name="tablecell">
            <text:p text:style-name="tablealignleft">4 W</text:p>
          </table:table-cell>
        </table:table-row>
      </table:table>
      <text:p text:style-name="Text_20_body">Source : https://www.aquariophilie-pratique.net</text:p>
      <text:p text:style-name="Text_20_body"><text:span text:style-name="Strong_20_Emphasis">Question 4 (3 points) :</text:span></text:p>
      <text:p text:style-name="Text_20_body">Indiquer, à l’aide du document ci-dessus, si la pompe à air étudiée est adaptée à un</text:p>
      <text:p text:style-name="Text_20_body">aquarium de volume 300 L. Justifier la réponse.</text:p>
      <text:p text:style-name="Text_20_body"><text:span text:style-name="Strong_20_Emphasis">Partie 2 - Le contrôle du pH de l’eau</text:span></text:p>
      <text:p text:style-name="Text_20_body">Le pH de l’eau d’un aquarium est un indicateur très important à surveiller.</text:p>
      <text:p text:style-name="Text_20_body"><text:span text:style-name="Strong_20_Emphasis">Question 5 (2 points) :</text:span></text:p>
      <text:p text:style-name="Text_20_body">Nommer un dispositif permettant d’estimer la valeur du pH de l’eau.</text:p>
      <text:p text:style-name="Text_20_body"><text:span text:style-name="Strong_20_Emphasis">Question 6 (5 points) :</text:span></text:p>
      <text:p text:style-name="Text_20_body">Proposer un protocole expérimental permettant d’estimer la valeur du pH de l’eau d’un</text:p>
      <text:p text:style-name="Text_20_body">aquarium. Détailler le matériel utilisé et les étapes de la manipulation. On pourra</text:p>
      <text:p text:style-name="Text_20_body">s’aider de textes ou de schémas.</text:p>
      <text:p text:style-name="Text_20_body">Le pH de l’eau d’un aquarium est de 7,8.</text:p>
      <text:p text:style-name="Text_20_body">Question 7 (3 points) :</text:p>
      <text:p text:style-name="Text_20_body">Préciser si l’eau de l’aquarium est acide ou basique. Justifier la réponse.</text:p>
      <text:p text:style-name="Text_20_body">Selon l’espèce de poissons, les recommandations de pH ne sont pas les même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Espèces </text:p>
          </table:table-cell>
          <table:table-cell office:value-type="string" table:style-name="tablecell">
            <text:p text:style-name="tablealignleft">Guppy </text:p>
          </table:table-cell>
          <table:table-cell office:value-type="string" table:style-name="tablecell">
            <text:p text:style-name="tablealignleft">Molly </text:p>
          </table:table-cell>
          <table:table-cell office:value-type="string" table:style-name="tablecell">
            <text:p text:style-name="tablealignleft">Néon bleu </text:p>
          </table:table-cell>
          <table:table-cell office:value-type="string" table:style-name="tablecell">
            <text:p text:style-name="tablealignleft">Platys </text:p>
          </table:table-cell>
          <table:table-cell office:value-type="string" table:style-name="tablecell">
            <text:p text:style-name="tablealignleft">Ramirezi</text:p>
          </table:table-cell>
        </table:table-row>
        <table:table-row>
          <table:table-cell office:value-type="string" table:style-name="tablecell">
            <text:p text:style-name="tablealignleft"><text:span text:style-name="Emphasis">p</text:span>H de l’eau<text:line-break/>recommandé </text:p>
          </table:table-cell>
          <table:table-cell office:value-type="string" table:style-name="tablecell">
            <text:p text:style-name="tablealignleft">6 à 7,5 </text:p>
          </table:table-cell>
          <table:table-cell office:value-type="string" table:style-name="tablecell">
            <text:p text:style-name="tablealignleft">7 à 8 </text:p>
          </table:table-cell>
          <table:table-cell office:value-type="string" table:style-name="tablecell">
            <text:p text:style-name="tablealignleft">5 à 6,5 </text:p>
          </table:table-cell>
          <table:table-cell office:value-type="string" table:style-name="tablecell">
            <text:p text:style-name="tablealignleft">7 à 8 </text:p>
          </table:table-cell>
          <table:table-cell office:value-type="string" table:style-name="tablecell">
            <text:p text:style-name="tablealignleft">5 à 7</text:p>
          </table:table-cell>
        </table:table-row>
      </table:table>
      <text:p text:style-name="Text_20_body">Source : https://www.zooplus.fr</text:p>
      <text:p text:style-name="Text_20_body"><text:span text:style-name="Strong_20_Emphasis">Question 8 (3 points) :</text:span></text:p>
      <text:p text:style-name="Text_20_body">Indiquer quelles espèces de poissons parmi celles citées dans le tableau pourraient</text:p>
      <text:p text:style-name="Text_20_body">vivre dans cet aquarium.</text:p>
      <text:h text:style-name="Heading_20_3" text:outline-level="3"><text:bookmark-start text:name="__RefHeading___correction_3"/><text:bookmark-start text:name="correction"/>Correction<text:bookmark-end text:name="__RefHeading___correction_3"/><text:bookmark-end text:name="correction"/></text:h>
      <text:p text:style-name="Text_20_body">1. La tension est de U = 12V</text:p>
      <text:p text:style-name="Text_20_body">2. Le voltmètre doit être branché en dérivation.</text:p>
      <text:p text:style-name="Text_20_body">L’ampèremètre doit être branché en série.</text:p>
      <text:p text:style-name="Text_20_body">Le montage 1 est correct.</text:p>
      <text:p text:style-name="Text_20_body">3. TexMaths12§display§P = U \times I§svg§600§FALSE§</text:p>
      <text:p text:style-name="Text_20_body">P en W</text:p>
      <text:p text:style-name="Text_20_body">U en V ; U = 12V</text:p>
      <text:p text:style-name="Text_20_body">I en A ; I = 0,15V</text:p>
      <text:p text:style-name="Text_20_body">TexMaths12§display§P = 12 \times 0,15 = 1,8§svg§600§FALSE§ W</text:p>
      <text:p text:style-name="Text_20_body">4. Pour un aquarium de 300L, il faudrait une pompe de 4W. La pompe utilisée n’est donc pas adaptée à un si grand aquarium.</text:p>
      <text:p text:style-name="Text_20_body">5. Papier pH ou pHmètre</text:p>
      <text:p text:style-name="Text_20_body">6. </text:p>
      <text:p text:style-name="Text_20_body">https://www.physix.fr/dokuwiki/lib/exe/fetch.php?media=starthttps://www.physix.fr/dokuwiki/lib/exe/fetch.php?media=starthttps://www.physix.fr/dokuwiki/lib/exe/fetch.php?media=starthttps://www.physix.fr/dokuwiki/lib/exe/fetch.php?media=starthttps://www.physix.fr/dokuwiki/lib/exe/fetch.php?media=start</text:p>
      <text:p text:style-name="Text_20_body">On prélève l’eau de l’aquarium à l'aide d'un agitateur.</text:p>
      <text:p text:style-name="Text_20_body">On dépose une goutte sur du papier pH puis on compare la couleur obtenue avec l'échelle de teinte pour mesurer le pH.</text:p>
      <text:p text:style-name="Text_20_body">On peut aussi utiliser un pH-mètre qui affiche directement le pH.</text:p>
      <text:p text:style-name="Text_20_body">7. L’eau de l’aquarium est légèrement basique car son pH est supérieur à 7.</text:p>
      <text:p text:style-name="Text_20_body">8. On pourrait mettre des Molly et des Platys car 7 &lt; 7,8 &lt; 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2::08:07</meta:creation-date>
    <dc:creator>Generated</dc:creator>
    <dc:date>2026-08-10T22::08:07</dc:date>
    <dc:language>en-US</dc:language>
    <meta:editing-cycles>1</meta:editing-cycles>
    <meta:editing-duration>PT0S</meta:editing-duration>
    <dc:title>brevet:serie_professionnelle_aquariophilie</dc:title>
  </office:meta>
</office:document-meta>
</file>