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c104891e9c9bffa51377157f2751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polynesie_voyage_vers_mars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La Terre et les planètes tournent autour de notre étoile, le Soleil.</text:p>
      <text:p text:style-name="Text_20_body">2.1.</text:p>
      <text:p text:style-name="Text_20_body">Z : Étape 1 : Décollage de l'équipage de la Terre Z</text:p>
      <text:p text:style-name="Text_20_body">H : Étape 2 : Atterrissage sur Mars H</text:p>
      <text:p text:style-name="Text_20_body">E : Étape 3 : Décollage du sol de Mars E</text:p>
      <text:p text:style-name="Text_20_body">V : Étape 4 : Retour sur Terre V</text:p>
      <text:p text:style-name="Text_20_body">2.2. 180 + 550 + 180 = 910 jours</text:p>
      <text:p text:style-name="Text_20_body">3.1. Le dihydrogène H<text:span text:style-name="sub">2</text:span> et le dioxyde de carbone CO<text:span text:style-name="sub">2</text:span> sont des réactifs car ils sont consommés.</text:p>
      <text:p text:style-name="Text_20_body">L’eau H<text:span text:style-name="sub">2</text:span> O est un produit car elle se forme (elle est produite) pour la première réaction chimique.</text:p>
      <text:p text:style-name="Text_20_body">L’eau est un réactif pour la 2ème réaction chimique car elle est consommée.</text:p>
      <text:p text:style-name="Text_20_body">Il y a des réactifs et des produits. Ce sont bien des transformations chimiques.</text:p>
      <text:p text:style-name="Text_20_body">3.2. Formule chimique de l’eau : H<text:span text:style-name="sub">2</text:span> 0</text:p>
      <text:p text:style-name="Text_20_body">L’eau est produite lors de la première transformation chimique (un produit est çà droite de la flèche, un réactif à gauche) :</text:p>
      <text:p text:style-name="Text_20_body">CO<text:span text:style-name="sub">2</text:span> + 4 H<text:span text:style-name="sub">2</text:span>→ CH<text:span text:style-name="sub">4</text:span> + 2 <text:span text:style-name="Strong_20_Emphasis">H</text:span> <text:span text:style-name="Strong_20_Emphasis"><text:span text:style-name="sub">2</text:span> *</text:span><text:span text:style-name="Emphasis">0</text:span>*</text:p>
      <text:p text:style-name="Text_20_body">Formule chimique du dioxygène : O<text:span text:style-name="sub">2</text:span></text:p>
      <text:p text:style-name="Text_20_body">Le dioxygène est produit lors de la 2ème transformation chimique :</text:p>
      <text:p text:style-name="Text_20_body">2 H<text:span text:style-name="sub">2</text:span> 0 → 2 H<text:span text:style-name="sub">2</text:span> + <text:span text:style-name="Strong_20_Emphasis">0</text:span> **<text:span text:style-name="sub">2</text:span> **</text:p>
      <text:p text:style-name="Text_20_body">3.3. 1 atome de carbone / 4 atomes d’hydrogène</text:p>
      <text:p text:style-name="Text_20_body">4. <draw:frame draw:style-name="media" draw:name="0" text:anchor-type="as-char" draw:z-index="0" svg:width="9.445625cm" style:rel-width="100%" svg:height="4.6697471910112cm" style:rel-height="scale"><draw:image xlink:href="Pictures/fcc104891e9c9bffa51377157f275148.png" xlink:type="simple" xlink:show="embed" xlink:actuate="onLoad"/></draw:frame></text:p>
      <text:p text:style-name="Text_20_body">En 2031, la distance Mars-Terre est de TexMaths12§display§1,8 u.a. = 1,8 \times 150 000 000 km = 270 000 000km§svg§600§FALSE§</text:p>
      <text:p text:style-name="Text_20_body">On calcule la durée entre l’émission et la réception :</text:p>
      <text:p text:style-name="Text_20_body">t en s</text:p>
      <text:p text:style-name="Text_20_body">d en km ; d = 270 000 000 km</text:p>
      <text:p text:style-name="Text_20_body">v en km/s ; v = 300 000 km/s</text:p>
      <text:p text:style-name="Text_20_body"> soit </text:p>
      <text:p text:style-name="Text_20_body">Cette durée est très grande et il faudrait attendre 30min pour avoir une réponse de la Terre en cas d’urg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2::22:33</meta:creation-date>
    <dc:creator>Generated</dc:creator>
    <dc:date>2026-09-15T02::22:33</dc:date>
    <dc:language>en-US</dc:language>
    <meta:editing-cycles>1</meta:editing-cycles>
    <meta:editing-duration>PT0S</meta:editing-duration>
    <dc:title>brevet:polynesie_voyage_vers_mars:correction</dc:title>
  </office:meta>
</office:document-meta>
</file>