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85a52c65e38f436c0a65ff315b5eb6.png"/>
  <manifest:file-entry manifest:media-type="image/png" manifest:full-path="Pictures/541e58ae2dac6f6a0e24d4cff6cae8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le_recuperateur_d_eau_de_plui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 L'eau de pluie non traitée n'est pas potable car :</text:p>
      <text:p text:style-name="Text_20_body">- le pH est inférieur à 6,5</text:p>
      <text:p text:style-name="Text_20_body">- il y a des ions nitrates</text:p>
      <text:p text:style-name="Text_20_body">- il y a des bactéries pathogènes</text:p>
      <text:p text:style-name="Text_20_body">2.</text:p>
      <text:p text:style-name="Text_20_body">2.1. Le pH est inférieur à 7 donc l'eau de pluie est acide.</text:p>
      <text:p text:style-name="Text_20_body">2.2. Pour mesurer le pH, on utilise un indicateur coloré : le papier-pH</text:p>
      <text:p text:style-name="Text_20_body"><draw:frame draw:style-name="media" draw:name="0" text:anchor-type="as-char" draw:z-index="0" svg:width="10.742083333333cm" svg:height="6.9585416666667cm"><draw:image xlink:href="Pictures/8d85a52c65e38f436c0a65ff315b5eb6.png" xlink:type="simple" xlink:show="embed" xlink:actuate="onLoad"/></draw:frame></text:p>
      <text:p text:style-name="Text_20_body">On prélève de l'eau de pluie avec un agitateur.</text:p>
      <text:p text:style-name="Text_20_body">On dépose la goutte sur le papier pH qui est déposé sur un verre de montre.<text:line-break/>
On mesure le pH en comparant la couleur obtenue avec l'échelle de teinte.</text:p>
      <text:p text:style-name="Text_20_body">3. L'ion HO<text:span text:style-name="sup">-</text:span>  est responsable de la basicité d'un solution. Plus il y en a, plus le pH est élevé.</text:p>
      <text:p text:style-name="Text_20_body">Dans la réaction 1, il se forme des ion OH<text:span text:style-name="sup">-</text:span>  (c'est un produit, il est à droite de la flèche).</text:p>
      <text:p text:style-name="Text_20_body">Dans les 2 autres réactions, les ions OH<text:span text:style-name="sup">-</text:span>  disparaissent (ce sont des réactifs, ils sont à gauche de la flèche).</text:p>
      <text:p text:style-name="Text_20_body">C'est donc la proposition 1 qui est la bonne.</text:p>
      <text:p text:style-name="Text_20_body">4.</text:p>
      <text:p text:style-name="Text_20_body">4.1. Une transformation à eu lieu car le fer a disparu. C'est donc un réactif.</text:p>
      <text:p text:style-name="Text_20_body">4.2. Fe + H<text:span text:style-name="sup">+</text:span>  + Cl<text:span text:style-name="sup">-</text:span>  –&gt; H<text:span text:style-name="sub">2</text:span> + Fe<text:span text:style-name="sup">2+</text:span>  + Cl<text:span text:style-name="sup">-</text:span></text:p>
      <text:p text:style-name="Text_20_body">Cette équation n'est pas équilibrée. En l'équilibrant, on obtient :</text:p>
      <text:p text:style-name="Text_20_body">Fe + 2H<text:span text:style-name="sup">+</text:span>  + 2Cl<text:span text:style-name="sup">-</text:span>  –&gt; H<text:span text:style-name="sub">2</text:span> + Fe<text:span text:style-name="sup">2+</text:span>  + 2Cl<text:span text:style-name="sup">-</text:span></text:p>
      <text:p text:style-name="Text_20_body">4.3.</text:p>
      <text:p text:style-name="Text_20_body"><draw:frame draw:style-name="media" draw:name="1" text:anchor-type="as-char" draw:z-index="1" svg:width="10.054166666667cm" svg:height="5.1858333333333cm"><draw:image xlink:href="Pictures/541e58ae2dac6f6a0e24d4cff6cae8cf.png" xlink:type="simple" xlink:show="embed" xlink:actuate="onLoad"/></draw:frame></text:p>
      <text:p text:style-name="Text_20_body">5.<text:line-break/>
5.1. Test d'identification de l'ion chlorure</text:p>
      <text:p text:style-name="Text_20_body">5.2. Le réactif utilisé est le nitrate d'argent</text:p>
      <text:p text:style-name="Text_20_body">5.3. On obtient un précipité blanc qui noircit à la lumière</text:p>
      <text:p text:style-name="Text_20_body">6.</text:p>
      <text:p text:style-name="Text_20_body">6.1. Les particules chargées négativement dans un atome sont les électrons</text:p>
      <text:p text:style-name="Text_20_body">6.2. Le noyau est 100 000 fois plus petit que l'atome</text:p>
      <text:p text:style-name="Text_20_body">6.3. On dit que l'atome a une structure lacunaire car il est principalement constitué de vi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07:39</meta:creation-date>
    <dc:creator>Generated</dc:creator>
    <dc:date>2026-09-12T15::07:39</dc:date>
    <dc:language>en-US</dc:language>
    <meta:editing-cycles>1</meta:editing-cycles>
    <meta:editing-duration>PT0S</meta:editing-duration>
    <dc:title>brevet:le_recuperateur_d_eau_de_pluie:correction</dc:title>
  </office:meta>
</office:document-meta>
</file>