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evet:appareils_medicaux"/><text:bookmark-start text:name="__RefHeading___appareils_medicaux_1"/><text:bookmark-start text:name="appareils_medicaux"/>Appareils médicaux<text:bookmark-end text:name="__RefHeading___appareils_medicaux_1"/><text:bookmark-end text:name="appareils_medicaux"/></text:h>
      <text:p text:style-name="Text_20_body"><text:span text:style-name="Emphasis">La majorité des causes d'obstruction sont des infections des voies génitales, notamment des trompes ( salpingites) qui se sont produites dans le passé. Elles sont dues la plupart du temps à des maladies sexuellement transmissibles ( chlamydia….), qui ont pu passer inaperçues. Néanmoins, elles ont été suffisantes pour provoquer une obstruction. C'est pourquoi il est important pour toutes les femmes de prévenir les risques de MST, notamment par des rapports protégés avec les partenaires occasionnels et un suivi gynécologique régulier.</text:span></text:p>
      <text:p text:style-name="Text_20_body"><text:span text:style-name="Emphasis"><text:span text:style-name="Strong_20_Emphasis">Oter l'obstacle ?</text:span> <text:line-break/>
Il est possible de reperméabiliser les trompes, pour les rendre à nouveau fonctionnelles. Mais cela nécessite une action directe au niveau de celles-ci. En général, il s'agit d'une intervention chirurgicale : on enlève la partie de la trompe obstruée et on “recolle” les morceaux, ou on ouvre le pavillon qui est bouché. A noter : le taux de réussite de ce type de chirurgie est très variable. De plus, le risque de grossesse extra-utérine est augmenté suite à ce type d'intervention. Une alternative intéressante existe depuis quelques années : l'hystérographie sélective. On place une sonde à l'entrée de la trompe obstruée, et on injecte un produit avec une pression progressive. Cela permet de “déboucher” la trompe sans avoir recours à la chirurgie.<text:line-break/>
Si ces méthodes ne sont pas possibles ou inefficaces, les techniques de procréation médicalement assistée sont tout à fait indiquées pour contourner l'obstacle !</text:span></text:p>
      <text:p text:style-name="Text_20_body">//Source : http://www.doctissimo.fr//</text:p>
      <text:p text:style-name="Text_20_body">Un couple désire tenter une désobstruction des trompes et pour cela une intervention chirurgicale doit avoir lieu.<text:line-break/>
L’hôpital, où aura lieu l’opération, souhaite faire des économies d’énergie.  Pour cela, il doit évaluer la consommation d’électricité de la salle opératoire et estimer le coût de l’utilisation de son installation.<text:line-break/>
La salle opératoire est composée d’un ensemble vidéo, d’un ordinateur, d’un écran et d’un bistouri électrique.<text:line-break/>
Le tableau suivant présente la puissance électrique des appareils :</text:p>
      <table:table table:style-name="Table">
        <table:table-column/>
        <table:table-column/>
        <table:table-row>
          <table:table-cell office:value-type="string" table:style-name="tableheader">
            <text:p text:style-name="Table_20_Heading">  <text:line-break/><text:span text:style-name="Strong_20_Emphasis">Appareil</text:span> <text:line-break/> </text:p>
          </table:table-cell>
          <table:table-cell office:value-type="string" table:style-name="tableheader">
            <text:p text:style-name="Table_20_Heading">  <text:line-break/><text:span text:style-name="Strong_20_Emphasis">Puissance nominale en watt</text:span> <text:line-break/> </text:p>
          </table:table-cell>
        </table:table-row>
        <table:table-row>
          <table:table-cell office:value-type="string" table:style-name="tableheader">
            <text:p text:style-name="Table_20_Heading">  <text:line-break/><text:span text:style-name="Strong_20_Emphasis">Ensemble vidéo</text:span> <text:line-break/> </text:p>
          </table:table-cell>
          <table:table-cell office:value-type="string" table:style-name="tablecell">
            <text:p text:style-name="tablealignright">  <text:line-break/><text:span text:style-name="Strong_20_Emphasis">700</text:span> <text:line-break/> </text:p>
          </table:table-cell>
        </table:table-row>
        <table:table-row>
          <table:table-cell office:value-type="string" table:style-name="tableheader">
            <text:p text:style-name="Table_20_Heading">  <text:line-break/><text:span text:style-name="Strong_20_Emphasis">Ordinateur</text:span> <text:line-break/> </text:p>
          </table:table-cell>
          <table:table-cell office:value-type="string" table:style-name="tablecell">
            <text:p text:style-name="tablealignright">  <text:line-break/><text:span text:style-name="Strong_20_Emphasis">90</text:span> <text:line-break/> </text:p>
          </table:table-cell>
        </table:table-row>
        <table:table-row>
          <table:table-cell office:value-type="string" table:style-name="tableheader">
            <text:p text:style-name="Table_20_Heading">  <text:line-break/><text:span text:style-name="Strong_20_Emphasis">Ecran LCD</text:span> <text:line-break/> </text:p>
          </table:table-cell>
          <table:table-cell office:value-type="string" table:style-name="tablecell">
            <text:p text:style-name="tablealignright">  <text:line-break/><text:span text:style-name="Strong_20_Emphasis">70</text:span> <text:line-break/> </text:p>
          </table:table-cell>
        </table:table-row>
        <table:table-row>
          <table:table-cell office:value-type="string" table:style-name="tableheader">
            <text:p text:style-name="Table_20_Heading">  <text:line-break/><text:span text:style-name="Strong_20_Emphasis">Bistouri électrique</text:span> <text:line-break/> </text:p>
          </table:table-cell>
          <table:table-cell office:value-type="string" table:style-name="tablecell">
            <text:p text:style-name="tablealignright">  <text:line-break/><text:span text:style-name="Strong_20_Emphasis">800</text:span> <text:line-break/> </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6::49:34</meta:creation-date>
    <dc:creator>Generated</dc:creator>
    <dc:date>2026-08-24T06::49:34</dc:date>
    <dc:language>en-US</dc:language>
    <meta:editing-cycles>1</meta:editing-cycles>
    <meta:editing-duration>PT0S</meta:editing-duration>
    <dc:title>brevet:appareils_medicaux</dc:title>
  </office:meta>
</office:document-meta>
</file>