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fb17ba41edfb221f35e1b27d6ed234.png"/>
  <manifest:file-entry manifest:media-type="image/png" manifest:full-path="Pictures/788eb29d307a2e75fad03941c3059cfc.png"/>
  <manifest:file-entry manifest:media-type="image/png" manifest:full-path="Pictures/5d97e4f411142add11c9ff49720720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21_metropole_rechauffement_climatique"/><text:bookmark-start text:name="__RefHeading___metropole_-_rechauffement_climatique_1"/><text:bookmark-start text:name="metropole_-_rechauffement_climatique"/>Metropole - rechauffement climatique<text:bookmark-end text:name="__RefHeading___metropole_-_rechauffement_climatique_1"/><text:bookmark-end text:name="metropole_-_rechauffement_climatique"/></text:h>
      <text:p text:style-name="Text_20_body"><text:span text:style-name="sub">Version originale</text:span></text:p>
      <text:h text:style-name="Heading_20_2" text:outline-level="2"><text:bookmark-start text:name="__RefHeading___metropole_-_rechauffement_climatique_2"/><text:bookmark-start text:name="metropole_-_rechauffement_climatique1"/>Métropole - Réchauffement climatique<text:bookmark-end text:name="__RefHeading___metropole_-_rechauffement_climatique_2"/><text:bookmark-end text:name="metropole_-_rechauffement_climatique1"/></text:h>
      <text:p text:style-name="Text_20_body">Le réchauffement climatique est la principale cause de la fonte et de la régression des glaciers de montagne dans le monde.</text:p>
      <text:p text:style-name="Text_20_body"><text:span text:style-name="Emphasis">D’après Futura sciences</text:span></text:p>
      <text:p text:style-name="Text_20_body"><text:span text:style-name="Strong_20_Emphasis">Les causes de la fonte des glaciers</text:span></text:p>
      <text:p text:style-name="Text_20_body">L’augmentation de la température de l’air est responsable d’une fonte plus importante des glaciers de montagne. Cette augmentation de la température est liée à l’excédent de gaz à effet de serre (vapeur d’eau H<text:span text:style-name="sub">2</text:span>O, dioxyde de carbone CO<text:span text:style-name="sub">2</text:span>, méthane CH<text:span text:style-name="sub">4</text:span>…) libérés dans l’atmosphère par les activités humaines. Les chercheurs estiment que le manteau neigeux naturel des Alpes pourrait diminuer de 70 % d'ici la fin du siècle si les émissions de gaz à effet de serre se poursuivent à l’identique. Un deuxième phénomène responsable de la fonte des glaciers de montagne est la diminution des précipitations. En effet, les apports en neige de l’hiver ne compensent plus la fonte naturelle des glaciers l’été.</text:p>
      <text:p text:style-name="Text_20_body"><text:span text:style-name="Strong_20_Emphasis">Question 1 (9 points)</text:span></text:p>
      <text:p text:style-name="Text_20_body"><text:span text:style-name="Strong_20_Emphasis">1a-</text:span> En vous appuyant sur l’introduction, citer deux causes essentielles responsables de la fonte des glaciers de montagne.</text:p>
      <text:p text:style-name="Text_20_body"><text:span text:style-name="Strong_20_Emphasis">1b-</text:span> Donner le nom et le nombre des atomes présents dans la molécule de méthane.</text:p>
      <text:p text:style-name="Text_20_body"><text:span text:style-name="Strong_20_Emphasis">1c-</text:span> Le méthane, constituant principal du gaz naturel et du biogaz, intervient aussi en tant que réactif dans des combustions servant aux activités humaines. On obtient du dioxyde de carbone et de l’eau à l’issue d’une combustion complète. Choisir parmi les équations chimiques suivantes celle qui modélise la combustion complète du méthane. Justifier ce choix.</text:p>
      <text:p text:style-name="Text_20_body">CH<text:span text:style-name="sub">4</text:span> + 2 O<text:span text:style-name="sub">2</text:span> →CO<text:span text:style-name="sub">2</text:span> + 2 H<text:span text:style-name="sub">2</text:span></text:p>
      <text:p text:style-name="Text_20_body">CH<text:span text:style-name="sub">4</text:span> + 2 O<text:span text:style-name="sub">2</text:span> →2 CO<text:span text:style-name="sub">2</text:span> + H<text:span text:style-name="sub">2</text:span>O</text:p>
      <text:p text:style-name="Text_20_body">CH<text:span text:style-name="sub">4</text:span> + 2 O<text:span text:style-name="sub">2</text:span> →CO<text:span text:style-name="sub">2</text:span> + 2 H<text:span text:style-name="sub">2</text:span>O</text:p>
      <text:p text:style-name="Text_20_body"><text:span text:style-name="Strong_20_Emphasis">Fonte des glaciers de montagne et hydroélectricité</text:span></text:p>
      <text:p text:style-name="Text_20_body">Les eaux de fonte des glaciers contribuent à alimenter des lacs de retenue et participent au fonctionnement de centrales hydroélectriques dont le schéma de principe est donné ci-dessous.</text:p>
      <text:p text:style-name="Text_20_body"><draw:frame draw:style-name="media" draw:name="0" text:anchor-type="as-char" draw:z-index="0" svg:width="11.297708333333cm" svg:height="6.2821337817638cm"><draw:image xlink:href="Pictures/2cfb17ba41edfb221f35e1b27d6ed234.png" xlink:type="simple" xlink:show="embed" xlink:actuate="onLoad"/></draw:frame></text:p>
      <text:p text:style-name="Text_20_body">//Schéma d’après www.edf.fr//</text:p>
      <text:p text:style-name="Text_20_body"><text:span text:style-name="Strong_20_Emphasis">Question 2 (4 points)</text:span></text:p>
      <text:p text:style-name="Text_20_body"><text:span text:style-name="Strong_20_Emphasis">2a-</text:span> Citer la forme d’énergie emmagasinée au niveau du lac de retenue parmi les suivantes : énergie nucléaire, énergie cinétique, énergie potentielle, énergie chimique, énergie thermique.</text:p>
      <text:p text:style-name="Text_20_body"><text:span text:style-name="Strong_20_Emphasis">2b-</text:span> On considère l’alternateur de la centrale hydroélectrique. Sans recopier le diagramme de conversion d’énergie ci-dessous, affecter à chaque numéro une forme d’énergie en choisissant parmi les groupes de mots suivants : énergie électrique, énergie chimique, énergie cinétique, énergie lumineuse, énergie thermique.</text:p>
      <text:p text:style-name="Text_20_body"><draw:frame draw:style-name="media" draw:name="1" text:anchor-type="as-char" draw:z-index="1" svg:width="13.202708333333cm" svg:height="6.1981300901687cm"><draw:image xlink:href="Pictures/788eb29d307a2e75fad03941c3059cfc.png" xlink:type="simple" xlink:show="embed" xlink:actuate="onLoad"/></draw:frame></text:p>
      <text:p text:style-name="Text_20_body"><text:span text:style-name="Strong_20_Emphasis">Évolution au cours du temps de l’épaisseur en un point de la Mer de Glace (un glacier de montagne des Alpes)</text:span></text:p>
      <text:p text:style-name="Text_20_body"><draw:frame draw:style-name="media" draw:name="2" text:anchor-type="as-char" draw:z-index="2" svg:width="16.98625cm" svg:height="8.3882716049383cm"><draw:image xlink:href="Pictures/5d97e4f411142add11c9ff49720720af.png" xlink:type="simple" xlink:show="embed" xlink:actuate="onLoad"/></draw:frame></text:p>
      <text:p text:style-name="Text_20_body">//D’après www.ecologie.gouv.fr//</text:p>
      <text:p text:style-name="Text_20_body"><text:span text:style-name="Strong_20_Emphasis">Question 3 (7 points)</text:span></text:p>
      <text:p text:style-name="Text_20_body"><text:span text:style-name="Strong_20_Emphasis">3a-</text:span> À l’aide du document ci-dessus, on montre que la diminution de l’épaisseur du glacier entre les années 1990 et 2000 est de 4 mètres. Déterminer la diminution de l’épaisseur du glacier entre les années 2000 et 2010. Justifier la réponse.</text:p>
      <text:p text:style-name="Text_20_body"><text:span text:style-name="Strong_20_Emphasis">3b-</text:span> Comparer les deux diminutions obtenues pour une durée de dix ans puis commenter. Quelle hypothèse peut-on formuler à propos du réchauffement climatique ?</text:p>
      <text:p text:style-name="Text_20_body"><text:span text:style-name="Strong_20_Emphasis">Vitesse d’écoulement de la glace de la Mer de Glace dans les Alpes</text:span></text:p>
      <text:p text:style-name="Text_20_body">Un glacier de montagne n’est pas immobile. Une fois la glace formée, elle s’écoule lentement vers l’avant de la pente, comme un fleuve. Une première estimation de la vitesse d’écoulement de la Mer de Glace a été établie il y a déjà presque deux siècles : une échelle abandonnée par le physicien alpiniste Horace Benedict de Saussure en 1788 a été retrouvée 4370 mètres en aval en 1832.</text:p>
      <text:p text:style-name="Text_20_body"><text:span text:style-name="Strong_20_Emphasis">Question 4 (5 points)</text:span></text:p>
      <text:p text:style-name="Text_20_body">Établir le raisonnement permettant de calculer la vitesse d’écoulement de la glace de la Mer de Glace. Effectuer le calcul et exprimer le résultat en mètre par an.</text:p>
      <text:h text:style-name="Heading_20_3" text:outline-level="3"><text:bookmark-start text:name="__RefHeading___correction_3"/><text:bookmark-start text:name="correction"/>Correction<text:bookmark-end text:name="__RefHeading___correction_3"/><text:bookmark-end text:name="correction"/></text:h>
      <text:p text:style-name="Text_20_body"><text:span text:style-name="Strong_20_Emphasis">1.a.</text:span> Augmentation de température (augmentation des gaz à effet de serre)</text:p>
      <text:p text:style-name="Text_20_body">Diminution des précipitations</text:p>
      <text:p text:style-name="Text_20_body"><text:span text:style-name="Strong_20_Emphasis">1.b.</text:span> 1 atome de carbone / 4 atomes d’hydrogène</text:p>
      <text:p text:style-name="Text_20_body"><text:span text:style-name="Strong_20_Emphasis">1.c.</text:span> Réactifs : méthane et dioxygène</text:p>
      <text:p text:style-name="Text_20_body">Produits : dioxyde de carbone et eau</text:p>
      <text:p text:style-name="Text_20_body">CH<text:span text:style-name="sub">4</text:span> + 2 O<text:span text:style-name="sub">2 &lt;/sub&gt;→ 2 CO&lt;sub&gt;2</text:span> + 2 H<text:span text:style-name="sub">2</text:span> ne convient pas car on n’obtient pas du H<text:span text:style-name="sub">2</text:span></text:p>
      <text:p text:style-name="Text_20_body">CH<text:span text:style-name="sub">4</text:span> + 2 O<text:span text:style-name="sub">2 &lt;/sub&gt;→ 2 CO&lt;sub&gt;2</text:span> + H<text:span text:style-name="sub">2</text:span>O ne convient pas car l’équation n’est pas équilibrée/ajustée au niveau des atomes d’oxygène(4 dans les réactifs et 5 dans les produits) et au niveau des atomes d’hydrogène (4 dans les réactifs et 2 dans les produits)</text:p>
      <text:p text:style-name="Text_20_body">CH<text:span text:style-name="sub">4</text:span> + 2 O<text:span text:style-name="sub">2 &lt;/sub&gt;→ CO&lt;sub&gt;2</text:span> + 2 H<text:span text:style-name="sub">2</text:span>O est la bonne équation</text:p>
      <text:p text:style-name="Text_20_body"><text:span text:style-name="Strong_20_Emphasis">2.a.</text:span> Énergie potentielle → énergie due à la hauteur de l’eau</text:p>
      <text:p text:style-name="Text_20_body"><text:span text:style-name="Strong_20_Emphasis">2.b.</text:span> 1: énergie cinétique (ou énergie mécanique)</text:p>
      <text:p text:style-name="Text_20_body">2 : énergie électrique</text:p>
      <text:p text:style-name="Text_20_body"><text:span text:style-name="Strong_20_Emphasis">3.a.</text:span> En 2000 : 340m</text:p>
      <text:p text:style-name="Text_20_body">En 2010 : 324 m</text:p>
      <text:p text:style-name="Text_20_body">Diminution de 340 – 324 = 16m (compté juste de 15 à 17m)</text:p>
      <text:p text:style-name="Text_20_body"><text:span text:style-name="Strong_20_Emphasis">3.b.</text:span>__Comparer : __</text:p>
      <text:p text:style-name="Text_20_body">La diminution est passée de 4m à 16m, elle a été multipliée par TexMaths12§display§\frac {16} 4 = 4§svg§600§FALSE§</text:p>
      <text:p text:style-name="Text_20_body"><text:span text:style-name="underline">Commenter :</text:span></text:p>
      <text:p text:style-name="Text_20_body">L’épaisseur du glacier diminue de plus en plus</text:p>
      <text:p text:style-name="Text_20_body"><text:span text:style-name="underline">Indication sur le réchauffement climatique :</text:span></text:p>
      <text:p text:style-name="Text_20_body">Le réchauffement climatique s’accélère</text:p>
      <text:p text:style-name="Text_20_body">4.</text:p>
      <text:p text:style-name="Text_20_body">TexMaths12§display§v = \frac d t§svg§600§FALSE§</text:p>
      <text:p text:style-name="Text_20_body">d en m ; d = 4370 m</text:p>
      <text:p text:style-name="Text_20_body">t en années ; t = 1832 – 1788 = 44 ans</text:p>
      <text:p text:style-name="Text_20_body">v en m/an</text:p>
      <text:p text:style-name="Text_20_body">objectreplacements_object_1presque 100m par 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4::32:53</meta:creation-date>
    <dc:creator>Generated</dc:creator>
    <dc:date>2026-08-24T04::32:53</dc:date>
    <dc:language>en-US</dc:language>
    <meta:editing-cycles>1</meta:editing-cycles>
    <meta:editing-duration>PT0S</meta:editing-duration>
    <dc:title>brevet:2021_metropole_rechauffement_climatique</dc:title>
  </office:meta>
</office:document-meta>
</file>