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6b542b20cf6691c6266ea045a7f25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8_ressources_naturelles:correction"/><text:bookmark-start text:name="__RefHeading___ressources_naturelles_1"/><text:bookmark-start text:name="ressources_naturelles"/>Ressources naturelles<text:bookmark-end text:name="__RefHeading___ressources_naturelles_1"/><text:bookmark-end text:name="ressources_naturelles"/></text:h>
      <text:p text:style-name="Text_20_body">1. C<text:span text:style-name="sub">8</text:span> H<text:span text:style-name="sub">8</text:span> O<text:span text:style-name="sub">3</text:span> :</text:p>
      <text:p text:style-name="Text_20_body">- 8 atomes de carbone C</text:p>
      <text:p text:style-name="Text_20_body">- 8 atomes d'hydrogène H</text:p>
      <text:p text:style-name="Text_20_body">- 3 atomes d'oxygène O</text:p>
      <text:p text:style-name="Text_20_body">2. Cette molécule est présente dans :<text:line-break/>
X l'arôme naturel X l'arôme de synthèse □ l'arôme artificiel</text:p>
      <text:p text:style-name="Text_20_body">3. Car “La vanilline est très soluble dans le solvant S mais peu soluble dans l’eau”</text:p>
      <text:p text:style-name="Text_20_body">4. D'après les masses volumiques, le solvant S est plus lourd que l'eau. Le solvant S est donc en bas.</text:p>
      <text:p text:style-name="Text_20_body"><draw:frame draw:style-name="media" draw:name="0" text:anchor-type="as-char" draw:z-index="0" svg:width="15.795625cm" svg:height="8.41375cm"><draw:image xlink:href="Pictures/f6b542b20cf6691c6266ea045a7f25f7.png" xlink:type="simple" xlink:show="embed" xlink:actuate="onLoad"/></draw:frame></text:p>
      <text:p text:style-name="Text_20_body">6. </text:p>
      <text:p text:style-name="Text_20_body">Cela correspond bien à ce qui est noté dans l'énonc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7::54:55</meta:creation-date>
    <dc:creator>Generated</dc:creator>
    <dc:date>2026-08-24T07::54:55</dc:date>
    <dc:language>en-US</dc:language>
    <meta:editing-cycles>1</meta:editing-cycles>
    <meta:editing-duration>PT0S</meta:editing-duration>
    <dc:title>brevet:2018_ressources_naturelles:correction</dc:title>
  </office:meta>
</office:document-meta>
</file>