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0b4b3a1574046c93eddcd42e376b33.png"/>
  <manifest:file-entry manifest:media-type="image/png" manifest:full-path="Pictures/1176f63c468f5ad494df338e40c680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les_algues_materiau_du_futur"/><text:bookmark-start text:name="__RefHeading___les_alguesmateriau_du_futur_1"/><text:bookmark-start text:name="les_alguesmateriau_du_futur"/>Les algues : matériau du futur<text:bookmark-end text:name="__RefHeading___les_alguesmateriau_du_futur_1"/><text:bookmark-end text:name="les_alguesmateriau_du_futur"/></text:h>
      <text:p text:style-name="Text_20_body"><draw:frame draw:style-name="media" draw:name="0" text:anchor-type="as-char" draw:z-index="0" svg:width="19.658541666667cm" style:rel-width="100%" svg:height="11.535833333333cm" style:rel-height="scale"><draw:image xlink:href="Pictures/e40b4b3a1574046c93eddcd42e376b33.png" xlink:type="simple" xlink:show="embed" xlink:actuate="onLoad"/></draw:frame></text:p>
      <text:p text:style-name="Text_20_body">Les algues sont la source de matériaux innovants et écologiques grâce aux différentes espèces chimiques qu’elles contiennent.<text:line-break/>
On peut, par exemple, créer des parois gélifiées à partir d’alginates provenant des algues pour fabriquer des billes renfermant une solution potable, ce qui pourrait un jour remplacer les bouteilles en plastique.<text:line-break/>
Nous nous intéressons à la fabrication de ces billes et au poids de la solution contenue dans une bille.<text:line-break/>
Dans le contexte de cette épreuve, le terme « solution » désigne un mélange constitué d’eau et d’espèces chimiques dissoutes.</text:p>
      <text:p text:style-name="Text_20_body">===== <text:line-break/>
Étapes de la fabrication des billes (19 points) =====</text:p>
      <text:p text:style-name="Text_20_body"><text:span text:style-name="underline">Étape 1 : Dissolution de l’alginate de sodium dans l’eau</text:span> <text:line-break/>
1.1 L’alginate de sodium est une espèce chimique comestible et soluble dans l’eau. Elle a pour formule chimique C<text:span text:style-name="sub">6</text:span> H<text:span text:style-name="sub">7</text:span> O<text:span text:style-name="sub">6</text:span> Na.<text:line-break/>
1.1.1 Préciser le nombre d’atomes d’oxygène dans cette formule chimique.<text:line-break/>
1.1.2 Le numéro atomique de l’atome d’oxygène est Z = 8, cela signifie qu’il comporte 8 protons. Indiquer le nombre d’électrons présents dans un atome d’oxygène puis dans un ion O<text:span text:style-name="sup">2-</text:span></text:p>
      <text:p text:style-name="Text_20_body">1.2 Pour préparer la solution d’alginate de sodium, on verse 8 g d’alginate de sodium solide dans 100 g d’eau et on mélange jusqu’à la dissolution complète. On mesure la masse m de la solution obtenue, on obtient m = 108 g.<text:line-break/>
Interpréter ce résultat expérimental en raisonnant sur l’évolution de la masse au cours de la dissolution.</text:p>
      <text:p text:style-name="Text_20_body"><text:span text:style-name="underline">Étape 2 : Solidification de la solution d’alginate de sodium</text:span></text:p>
      <text:p text:style-name="Text_20_body">2. Pour obtenir des billes de grande taille, on place la solution d’alginate de sodium au congélateur. Après plusieurs heures, elle devient solide.<text:line-break/>
Indiquer, en le justifiant, si la solution d’alginate de sodium subit une transformation chimique ou une transformation physique.</text:p>
      <text:p text:style-name="Text_20_body"><text:span text:style-name="underline">Étape 3 : Création de la paroi gélifiée de la bille</text:span></text:p>
      <text:p text:style-name="Text_20_body">L’étape finale de la production de ces billes consiste à faire réagir des ions alginate de formule C<text:span text:style-name="sub">6</text:span> H<text:span text:style-name="sub">7</text:span> O<text:span text:style-name="sub">6</text:span> <text:span text:style-name="sup">-</text:span>  avec l’élément calcium sous la forme Ca<text:span text:style-name="sup">2+</text:span>  pour former une paroi gélifiée d’alginate de calcium de formule chimique C<text:span text:style-name="sub">12</text:span> H<text:span text:style-name="sub">14</text:span> O<text:span text:style-name="sub">12</text:span> Ca.<text:line-break/>
L’équation de la réaction permettant de modéliser cette étape s’écrit :<text:line-break/>
2 C<text:span text:style-name="sub">6</text:span> H<text:span text:style-name="sub">7</text:span> O<text:span text:style-name="sub">6</text:span> <text:span text:style-name="sup">-</text:span>  + Ca<text:span text:style-name="sup">2+</text:span>  → C<text:span text:style-name="sub">12</text:span> H<text:span text:style-name="sub">14</text:span> O<text:span text:style-name="sub">12</text:span> Ca</text:p>
      <text:p text:style-name="Text_20_body">3.1 Donner la formule chimique de chacun des réactifs.</text:p>
      <text:p text:style-name="Text_20_body">3.2 Recopier la phrase suivante en choisissant dans chaque cas, parmi les deux termes proposés en gras, celui qui convient, et en complétant la fin de la phrase.</text:p>
      <text:p text:style-name="Text_20_body">Lors de la transformation chimique, <text:span text:style-name="Strong_20_Emphasis">un / deux</text:span> ion(s) alginate réagi(ssen)t avec** un ion / un atome** <text:span text:style-name="Strong_20_Emphasis">de</text:span> calcium pour former ……………………</text:p>
      <text:h text:style-name="Heading_20_2" text:outline-level="2"><text:bookmark-start text:name="__RefHeading___poids_de_la_solution_contenue_dans_une_bille_6_points_2"/><text:bookmark-start text:name="poids_de_la_solution_contenue_dans_une_bille_6_points"/>Poids de la solution contenue dans une bille (6 points)<text:bookmark-end text:name="__RefHeading___poids_de_la_solution_contenue_dans_une_bille_6_points_2"/><text:bookmark-end text:name="poids_de_la_solution_contenue_dans_une_bille_6_points"/></text:h>
      <text:p text:style-name="Text_20_body">Dans cette partie, on s’intéresse au poids de la solution d’alginate de sodium contenue dans la bille figurant sur la photo.</text:p>
      <text:p text:style-name="Text_20_body">4. Déterminer la valeur du poids de la solution d’alginate de sodium contenue dans la bille figurant sur la photo, à l’aide des données suivantes :</text:p>
      <text:list text:style-name="List_20_1" text:continue-numbering="false">
        <text:list-item>
          <text:p text:style-name="List_20_1_Content_First"> Les photos sont à l’échelle 1/2 : 1 cm sur la photo représente 2 cm en réalité.</text:p>
        </text:list-item>
        <text:list-item>
          <text:p text:style-name="List_20_1_Content"> La masse volumique de la solution d’alginate de sodium a pour valeur 1,1 g/cm<text:span text:style-name="sup">3</text:span> .</text:p>
        </text:list-item>
        <text:list-item>
          <text:p text:style-name="List_20_1_Content"> Pour calculer le volume 𝑉 d’une bille de rayon 𝑅, de diamètre 𝐷, il est possible d’utiliser l’une des relations suivantes : </text:p>
        </text:list-item>
        <text:list-item>
          <text:p text:style-name="List_20_1_Content"> L’intensité de la pesanteur a pour valeur g = 9,8 N/kg.</text:p>
        </text:list-item>
        <text:list-item>
          <text:p text:style-name="List_20_1_Content_Last"> Si besoin, le segment gradué ci-joint est utilisable.</text:p>
        </text:list-item>
      </text:list>
      <text:p text:style-name="Text_20_body">Le candidat est invité à présenter sa démarche de résolution. <text:line-break/>Toute initiative sera valorisée.</text:p>
      <text:p text:style-name="Text_20_body"><draw:frame draw:style-name="media" draw:name="1" text:anchor-type="as-char" draw:z-index="1" svg:width="34.501666666667cm" style:rel-width="100%" svg:height="12.7cm" style:rel-height="scale"><draw:image xlink:href="Pictures/1176f63c468f5ad494df338e40c6803f.png" xlink:type="simple" xlink:show="embed" xlink:actuate="onLoad"/></draw:frame>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8::23:58</meta:creation-date>
    <dc:creator>Generated</dc:creator>
    <dc:date>2026-08-09T18::23:58</dc:date>
    <dc:language>en-US</dc:language>
    <meta:editing-cycles>1</meta:editing-cycles>
    <meta:editing-duration>PT0S</meta:editing-duration>
    <dc:title>brevet:2018_les_algues_materiau_du_futur</dc:title>
  </office:meta>
</office:document-meta>
</file>