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79d34ff38fd99b10f3dbf00c7f91d0.png"/>
  <manifest:file-entry manifest:media-type="image/png" manifest:full-path="Pictures/aeb13b69fff95506b6dc423b65e246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hili:correction"/><text:bookmark-start text:name="__RefHeading___chili_-_agriculture_urbaine_-_correction_1"/><text:bookmark-start text:name="chili_-_agriculture_urbaine_-_correction"/>2018 - Chili - Agriculture urbaine - Correction<text:bookmark-end text:name="__RefHeading___chili_-_agriculture_urbaine_-_correction_1"/><text:bookmark-end text:name="chili_-_agriculture_urbaine_-_correction"/></text:h>
      <text:p text:style-name="Text_20_body">1.1. L'énergie nécessaire est l'essence</text:p>
      <text:p text:style-name="Text_20_body">1.2.</text:p>
      <text:p text:style-name="Text_20_body">1 : Énergie solaire</text:p>
      <text:p text:style-name="Text_20_body">2 : Énergie électrique</text:p>
      <text:p text:style-name="Text_20_body">2.1. L'ion identifié est l'ion cuivre II de formule Cu<text:span text:style-name="sup">2+</text:span></text:p>
      <text:p text:style-name="Text_20_body">2.2.</text:p>
      <text:p text:style-name="Text_20_body"><draw:frame draw:style-name="media" draw:name="0" text:anchor-type="as-char" draw:z-index="0" svg:width="16.880416666667cm" svg:height="9.1016666666667cm"><draw:image xlink:href="Pictures/cd79d34ff38fd99b10f3dbf00c7f91d0.png" xlink:type="simple" xlink:show="embed" xlink:actuate="onLoad"/></draw:frame></text:p>
      <text:p text:style-name="Text_20_body">Si l'ion sufate est présent dans la bouillie bordelaise, on obtient un précipité blanc en ajoutant du chlorure de baryum.</text:p>
      <text:p text:style-name="Text_20_body">3.1.</text:p>
      <text:p text:style-name="Text_20_body">Formule de la masse volumique :  donc </text:p>
      <text:p text:style-name="Text_20_body">m en kg</text:p>
      <text:p text:style-name="Text_20_body">V en m^3</text:p>
      <text:p text:style-name="Text_20_body">On doit trouver m = 7500 kg</text:p>
      <text:p text:style-name="Text_20_body">Le volume est déterminé à l'aide du graphique pour une hauteur de terre de 30cm.</text:p>
      <text:p text:style-name="Text_20_body"><draw:frame draw:style-name="media" draw:name="1" text:anchor-type="as-char" draw:z-index="1" svg:width="14.2875cm" svg:height="12.303125cm"><draw:image xlink:href="Pictures/aeb13b69fff95506b6dc423b65e2469a.png" xlink:type="simple" xlink:show="embed" xlink:actuate="onLoad"/></draw:frame></text:p>
      <text:p text:style-name="Text_20_body">On peut calculer m :</text:p>
      <text:p text:style-name="Text_20_body">3.2.</text:p>
      <text:p text:style-name="Text_20_body">On utilise la formule du poids :</text:p>
      <text:p text:style-name="Text_20_body">P en N</text:p>
      <text:p text:style-name="Text_20_body">m en kg</text:p>
      <text:p text:style-name="Text_20_body">g = 9,8 N/kg</text:p>
      <text:p text:style-name="Text_20_body">Le poids de la terre est donc de :</text:p>
      <text:p text:style-name="Text_20_body">Il faut rajouter le poids de la sous-couche :</text:p>
      <text:p text:style-name="Text_20_body">$P_{total} &lt; P_{max} donc la structure pourra support ce poi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1:47</meta:creation-date>
    <dc:creator>Generated</dc:creator>
    <dc:date>2026-08-24T08::11:47</dc:date>
    <dc:language>en-US</dc:language>
    <meta:editing-cycles>1</meta:editing-cycles>
    <meta:editing-duration>PT0S</meta:editing-duration>
    <dc:title>brevet:2018_chili:correction</dc:title>
  </office:meta>
</office:document-meta>
</file>