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8acd4ed23cdf1b3c58abc205d6a3d3.png"/>
  <manifest:file-entry manifest:media-type="image/png" manifest:full-path="Pictures/f6a119e8b38b42e8538972abb661a3d0.png"/>
  <manifest:file-entry manifest:media-type="image/png" manifest:full-path="Pictures/e721613d5865d448d4c651bce10f0c05.png"/>
  <manifest:file-entry manifest:media-type="image/png" manifest:full-path="Pictures/1604f802a8bbb2684d0f8466d588e601.png"/>
  <manifest:file-entry manifest:media-type="image/png" manifest:full-path="Pictures/8cb35bfdc2b5a81533e566ad81833c00.png"/>
  <manifest:file-entry manifest:media-type="image/png" manifest:full-path="Pictures/6f8e5adcadbafd0fe5d882b83342ec6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centres_etrangers"/><text:bookmark-start text:name="__RefHeading___centres_etrangers_1"/><text:bookmark-start text:name="centres_etrangers"/>2018 Centres étrangers<text:bookmark-end text:name="__RefHeading___centres_etrangers_1"/><text:bookmark-end text:name="centres_etrangers"/></text:h>
      <text:p text:style-name="Text_20_body"><text:span text:style-name="Strong_20_Emphasis">Le saut à l’élastique</text:span></text:p>
      <text:p text:style-name="Text_20_body"><draw:frame draw:style-name="media" draw:name="0" text:anchor-type="as-char" draw:z-index="0" svg:width="9.7102083333333cm" style:rel-width="100%" svg:height="7.46125cm" style:rel-height="scale"><draw:image xlink:href="Pictures/e38acd4ed23cdf1b3c58abc205d6a3d3.png" xlink:type="simple" xlink:show="embed" xlink:actuate="onLoad"/></draw:frame></text:p>
      <text:p text:style-name="Text_20_body">Le saut à l’élastique consiste à se jeter depuis un point situé en hauteur, en étant accroché à un élastique.</text:p>
      <text:p text:style-name="Text_20_body">Dans ce sujet, nous nous intéresserons au mouvement d’un sauteur et à ses sensations, puis nous nous concentrerons sur le choix des élastiques.</text:p>
      <text:p text:style-name="Text_20_body">Un saut à l’élastique comporte principalement 4 phases :</text:p>
      <text:p text:style-name="Text_20_body"><draw:frame draw:style-name="media" draw:name="1" text:anchor-type="as-char" draw:z-index="1" svg:width="35.612916666667cm" style:rel-width="100%" svg:height="12.461875cm" style:rel-height="scale"><draw:image xlink:href="Pictures/f6a119e8b38b42e8538972abb661a3d0.png" xlink:type="simple" xlink:show="embed" xlink:actuate="onLoad"/></draw:frame></text:p>
      <text:p text:style-name="Text_20_body">&lt;font inherit/inherit;;inherit;;inherit&gt;Une fois ces 4 phases passées, le sauteur subit encore quelques oscillations avant de s’immobiliser définitivement.&lt;/font&gt;</text:p>
      <text:p text:style-name="Text_20_body">&lt;font inherit/inherit;;inherit;;inherit&gt;On donne ci-dessous la représentation graphique des variations de la vitesse du sauteur en fonction du temps :&lt;/font&gt;</text:p>
      <text:p text:style-name="Text_20_body"><draw:frame draw:style-name="media" draw:name="2" text:anchor-type="as-char" draw:z-index="2" svg:width="16.880416666667cm" svg:height="10.054166666667cm"><draw:image xlink:href="Pictures/e721613d5865d448d4c651bce10f0c05.png" xlink:type="simple" xlink:show="embed" xlink:actuate="onLoad"/></draw:frame></text:p>
      <text:p text:style-name="Text_20_body">&lt;font inherit/inherit;;inherit;;inherit&gt;<text:span text:style-name="Strong_20_Emphasis">1. Mouvement du sauteur (6 points)</text:span>&lt;/font&gt;</text:p>
      <text:p text:style-name="Text_20_body">&lt;font inherit/inherit;;inherit;;inherit&gt;<text:span text:style-name="Strong_20_Emphasis">1.1.</text:span>&lt;/font&gt; Repérer la partie du graphique qui correspond à la phase 1. Justifier brièvement.</text:p>
      <text:p text:style-name="Text_20_body">&lt;font inherit/inherit;;inherit;;inherit&gt;<text:span text:style-name="Strong_20_Emphasis">1.2.</text:span>&lt;/font&gt; Indiquer la phase du saut qui correspond au point F.</text:p>
      <text:p text:style-name="Text_20_body">&lt;font inherit/inherit;;inherit;;inherit&gt;<text:span text:style-name="Strong_20_Emphasis">1.3.</text:span>&lt;/font&gt; La force de pesanteur (le poids du sauteur) modélise l’une des actions mécaniques &lt;font inherit/inherit;;inherit;;inherit&gt;s’exerçant sur le sauteur lors de sa chute. Préciser la direction et le sens de cette force.&lt;/font&gt;</text:p>
      <text:p text:style-name="Text_20_body">&lt;font inherit/inherit;;inherit;;inherit&gt;**2. Énergie du sauteur et conversion (11 points) **&lt;/font&gt;</text:p>
      <text:p text:style-name="Text_20_body">&lt;font inherit/inherit;;inherit;;inherit&gt;**2.1. **&lt;/font&gt;&lt;font inherit/inherit;;inherit;;inherit&gt;En utilisant les termes « énergie potentielle » et « énergie cinétique », décrire la&lt;/font&gt;</text:p>
      <text:p text:style-name="Text_20_body">&lt;font inherit/inherit;;inherit;;inherit&gt;conversion d’énergie qui a lieu lors de la phase 1 du saut.&lt;/font&gt;</text:p>
      <text:p text:style-name="Text_20_body">&lt;font inherit/inherit;;inherit;;inherit&gt;**2.2. **&lt;/font&gt;À l’aide du graphique, déterminer la valeur maximale de la vitesse atteinte par le sauteur.</text:p>
      <text:p text:style-name="Text_20_body">&lt;font inherit/inherit;;inherit;;inherit&gt;<text:span text:style-name="Strong_20_Emphasis">2.3.</text:span>&lt;/font&gt; En déduire, par un calcul, que la valeur maximale de l’énergie cinétique du sauteur de &lt;font inherit/inherit;;inherit;;inherit&gt;78kg (équipement inclus) est de l’ordre de 30 000 J.&lt;/font&gt;</text:p>
      <text:p text:style-name="Text_20_body"><draw:frame draw:style-name="media" draw:name="3" text:anchor-type="as-char" draw:z-index="3" svg:width="9.9483333333333cm" style:rel-width="100%" svg:height="6.6410416666667cm" style:rel-height="scale"><draw:image xlink:href="Pictures/1604f802a8bbb2684d0f8466d588e601.png" xlink:type="simple" xlink:show="embed" xlink:actuate="onLoad"/></draw:frame></text:p>
      <text:p text:style-name="Text_20_body">&lt;font inherit/inherit;;inherit;;inherit&gt;<text:span text:style-name="Strong_20_Emphasis">3. Sensation lors du saut (3 points)</text:span>&lt;/font&gt;</text:p>
      <text:p text:style-name="Text_20_body">&lt;font inherit/inherit;;inherit;;inherit&gt;Durant le saut, le sauteur éprouve des sensations qui sont associées à la production d’adrénaline, substance dont la formule chimique est C&lt;/font&gt; &lt;sub&gt;&lt;font inherit/inherit;;inherit;;inherit&gt;9&lt;/font&gt; &lt;/sub&gt;&lt;font inherit/inherit;;inherit;;inherit&gt;H&lt;/font&gt; &lt;sub&gt;&lt;font inherit/inherit;;inherit;;inherit&gt;13&lt;/font&gt; &lt;/sub&gt;&lt;font inherit/inherit;;inherit;;inherit&gt;O&lt;/font&gt; &lt;sub&gt;&lt;font inherit/inherit;;inherit;;inherit&gt;3&lt;/font&gt; &lt;/sub&gt;&lt;font inherit/inherit;;inherit;;inherit&gt;N.&lt;/font&gt;</text:p>
      <text:p text:style-name="Text_20_body">&lt;font inherit/inherit;;inherit;;inherit&gt;Préciser le nom et le nombre de chacun des atomes présents dans une molécule&lt;/font&gt; d’adrénaline.</text:p>
      <text:p text:style-name="Text_20_body"><draw:frame draw:style-name="media" draw:name="4" text:anchor-type="as-char" draw:z-index="4" svg:width="23.627291666667cm" style:rel-width="100%" svg:height="12.22375cm" style:rel-height="scale"><draw:image xlink:href="Pictures/8cb35bfdc2b5a81533e566ad81833c00.png" xlink:type="simple" xlink:show="embed" xlink:actuate="onLoad"/></draw:frame></text:p>
      <text:p text:style-name="Text_20_body">&lt;font inherit/inherit;;inherit;;inherit&gt;<text:span text:style-name="Strong_20_Emphasis">4. Choix de l’élastique (5 points)</text:span>&lt;/font&gt;</text:p>
      <text:p text:style-name="Text_20_body">&lt;font inherit/inherit;;inherit;;inherit&gt;Il existe différents modèles d’élastique, adaptés au sauteur et aux conditions de saut. Voici quelques modèles d’élastique disponibles dans un club :&lt;/font&gt;</text:p>
      <text:p text:style-name="Text_20_body"><draw:frame draw:style-name="media" draw:name="5" text:anchor-type="as-char" draw:z-index="5" svg:width="30.056666666667cm" style:rel-width="100%" svg:height="5.7414583333333cm" style:rel-height="scale"><draw:image xlink:href="Pictures/6f8e5adcadbafd0fe5d882b83342ec62.png" xlink:type="simple" xlink:show="embed" xlink:actuate="onLoad"/></draw:frame></text:p>
      <text:p text:style-name="Text_20_body">&lt;font inherit/inherit;;inherit;;inherit&gt;Pour concilier sensations fortes et sécurité, les clubs fixent généralement une distance d’au moins 10 m entre le sol et le point le plus bas atteint lors de la chute.&lt;/font&gt;</text:p>
      <text:p text:style-name="Text_20_body">&lt;font inherit/inherit;;inherit;;inherit&gt;Parmi les modèles disponibles, choisir un élastique qui convient, pour un sauteur de 78 kg (équipement inclus), s’élançant du pont de Ponsonnas haut de 103 m.&lt;/font&gt;</text:p>
      <text:p text:style-name="Text_20_body">&lt;font inherit/inherit;;inherit;;inherit&gt;Préciser le modèle et la longueur de l’élastique retenu. Justifier.&lt;/font&gt;</text:p>
      <text:p text:style-name="Text_20_body">&lt;font inherit/inherit;;inherit;;inherit&gt;Toute démarche sera valorisée.&lt;/font&gt;</text:p>
      <text:p text:style-name="Text_20_body">&lt;font inherit/inherit;;inherit;;inherit&gt;CKGE_TMP_i Donnée : l’intensité de la pesanteur sur Terre a pour valeur g = 9,8 N/kg CKGE_TMP_i&lt;/font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31:10</meta:creation-date>
    <dc:creator>Generated</dc:creator>
    <dc:date>2026-09-07T18::31:10</dc:date>
    <dc:language>en-US</dc:language>
    <meta:editing-cycles>1</meta:editing-cycles>
    <meta:editing-duration>PT0S</meta:editing-duration>
    <dc:title>brevet:2018_centres_etrangers</dc:title>
  </office:meta>
</office:document-meta>
</file>