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2018_brevet_roches_lunaires:correction"/><text:bookmark-start text:name="__RefHeading___correction_1"/><text:bookmark-start text:name="correction"/>Correction<text:bookmark-end text:name="__RefHeading___correction_1"/><text:bookmark-end text:name="correction"/></text:h>
      <text:h text:style-name="Heading_20_2" text:outline-level="2"><text:bookmark-start text:name="__RefHeading___le_poids_et_la_masse_2"/><text:bookmark-start text:name="le_poids_et_la_masse"/>Le poids et la masse<text:bookmark-end text:name="__RefHeading___le_poids_et_la_masse_2"/><text:bookmark-end text:name="le_poids_et_la_masse"/></text:h>
      <text:p text:style-name="Text_20_body">1. a. Le poids est une force et s'exprime en Newton.</text:p>
      <text:p text:style-name="Text_20_body">b. Le poids <text:span text:style-name="Strong_20_Emphasis">P</text:span> dépend du lieu tout comme l'intensité de la pesanteur <text:span text:style-name="Strong_20_Emphasis">g</text:span>.</text:p>
      <text:p text:style-name="Text_20_body">c. La masse d'un objet est identique sur la Terre, la Lune et autre endroit. La masse est liée au nombre d'atome. Si le nombre d'atome ne change pas, la masse ne peut pas changer.</text:p>
      <text:p text:style-name="Text_20_body">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7T18::37:40</meta:creation-date>
    <dc:creator>Generated</dc:creator>
    <dc:date>2026-09-07T18::37:40</dc:date>
    <dc:language>en-US</dc:language>
    <meta:editing-cycles>1</meta:editing-cycles>
    <meta:editing-duration>PT0S</meta:editing-duration>
    <dc:title>brevet:2018_brevet_roches_lunaires:correction</dc:title>
  </office:meta>
</office:document-meta>
</file>