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a25ca29cb38c4c0a41a309a92fa26f.png"/>
  <manifest:file-entry manifest:media-type="image/png" manifest:full-path="Pictures/95e3a86cbce1ce5d9f831a6f98c0a4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brevet_blanc_brassens"/><text:bookmark-start text:name="__RefHeading___brevet_blanc_brassens_2018_1"/><text:bookmark-start text:name="brevet_blanc_brassens_2018"/>Brevet blanc Brassens 2018<text:bookmark-end text:name="__RefHeading___brevet_blanc_brassens_2018_1"/><text:bookmark-end text:name="brevet_blanc_brassens_2018"/></text:h>
      <text:h text:style-name="Heading_20_2" text:outline-level="2"><text:bookmark-start text:name="__RefHeading___partie_1le_barrage_de_vaugris_2"/><text:bookmark-start text:name="partie_1le_barrage_de_vaugris"/>Partie 1 : Le barrage de Vaugris<text:bookmark-end text:name="__RefHeading___partie_1le_barrage_de_vaugris_2"/><text:bookmark-end text:name="partie_1le_barrage_de_vaugris"/></text:h>
      <text:p text:style-name="Text_20_body"><text:span text:style-name="Strong_20_Emphasis"><text:span text:style-name="underline">Document n°1 :</text:span> Informations</text:span></text:p>
      <text:p text:style-name="Text_20_body"><text:span text:style-name="Emphasis">Achèvement: 1980<text:line-break/>
Situation : Reventin-Vaugris/Ampuis<text:line-break/>
Energie électrique annuelle produite : 335 000 000 kWh<text:line-break/>
Puissance annuelle moyenne : 72 MW</text:span></text:p>
      <text:p text:style-name="Text_20_body"><text:span text:style-name="Strong_20_Emphasis"><text:span text:style-name="underline">Document n°2 :</text:span> Energie électrique annuelle pour différents types de centrales électriques (valeurs moyennes)</text:span></text:p>
      <table:table table:style-name="Table">
        <table:table-column/>
        <table:table-column/>
        <table:table-column/>
        <table:table-column/>
        <table:table-row>
          <table:table-cell office:value-type="string" table:style-name="tableheader">
            <text:p text:style-name="Table_20_Heading">   <text:line-break/> <text:span text:style-name="Emphasis">Centrales thermiques à flamme</text:span> </text:p>
          </table:table-cell>
          <table:table-cell office:value-type="string" table:style-name="tableheader">
            <text:p text:style-name="Table_20_Heading">   <text:line-break/> <text:span text:style-name="Emphasis">Centrales thermiques nucléaires</text:span> </text:p>
          </table:table-cell>
          <table:table-cell office:value-type="string" table:style-name="tableheader">
            <text:p text:style-name="Table_20_Heading">   <text:line-break/> <text:span text:style-name="Emphasis">Eoliennes</text:span> </text:p>
          </table:table-cell>
          <table:table-cell office:value-type="string" table:style-name="tableheader">
            <text:p text:style-name="Table_20_Heading">   <text:line-break/> <text:span text:style-name="Emphasis">Solaire</text:span> </text:p>
          </table:table-cell>
        </table:table-row>
        <table:table-row>
          <table:table-cell office:value-type="string" table:style-name="tablecell">
            <text:p text:style-name="tablealignright">   <text:line-break/> <text:span text:style-name="Emphasis">3000 GWh</text:span> </text:p>
          </table:table-cell>
          <table:table-cell office:value-type="string" table:style-name="tablecell">
            <text:p text:style-name="tablealignright">   <text:line-break/> <text:span text:style-name="Emphasis">30 000 GWh</text:span> </text:p>
          </table:table-cell>
          <table:table-cell office:value-type="string" table:style-name="tablecell">
            <text:p text:style-name="tablealignright">   <text:line-break/> <text:span text:style-name="Emphasis">6 GWh</text:span> </text:p>
          </table:table-cell>
          <table:table-cell office:value-type="string" table:style-name="tablecell">
            <text:p text:style-name="tablealignright">   <text:line-break/> <text:span text:style-name="Emphasis">5 MWh</text:span> </text:p>
          </table:table-cell>
        </table:table-row>
      </table:table>
      <text:p text:style-name="Text_20_body"><text:span text:style-name="underline"><text:span text:style-name="Strong_20_Emphasis">Document n°3 :</text:span></text:span>** Multiples**</text:p>
      <text:p text:style-name="Text_20_body">1 kWh = 1000 Wh 1MWh = 106 Wh 1 GWh = 109 Wh</text:p>
      <text:p text:style-name="Text_20_body">1. De quel type de centrale s’agit-il ? Donner deux avantages et deux inconvénients pour ce type de centrale électrique.</text:p>
      <text:p text:style-name="Text_20_body">2. Quelle source d’énergie est utilisée dans ce type de centrale électrique ?</text:p>
      <text:p text:style-name="Text_20_body">3. Quelle partie de la centrale permet la conversion en énergie électrique ?</text:p>
      <text:p text:style-name="Text_20_body">4. Complétez le diagramme énergétique de cette partie qui « produit » de l’énergie électrique.</text:p>
      <text:p text:style-name="Text_20_body"><draw:frame draw:style-name="media" draw:name="0" text:anchor-type="as-char" draw:z-index="0" svg:width="12.832291666667cm" svg:height="7.5935416666667cm"><draw:image xlink:href="Pictures/57a25ca29cb38c4c0a41a309a92fa26f.png" xlink:type="simple" xlink:show="embed" xlink:actuate="onLoad"/></draw:frame></text:p>
      <text:p text:style-name="Text_20_body">5. Combien d’éoliennes sont nécessaires pour obtenir la même quantité d’énergie électrique annuellement produite par le barrage de Vaugris ?</text:p>
      <text:h text:style-name="Heading_20_2" text:outline-level="2"><text:bookmark-start text:name="__RefHeading___partie_2production_electrique_a_la_reunion_3"/><text:bookmark-start text:name="partie_2production_electrique_a_la_reunion"/>Partie 2 : Production électrique à la Réunion<text:bookmark-end text:name="__RefHeading___partie_2production_electrique_a_la_reunion_3"/><text:bookmark-end text:name="partie_2production_electrique_a_la_reunion"/></text:h>
      <text:p text:style-name="Text_20_body"><text:line-break/>
<text:span text:style-name="Strong_20_Emphasis">__Document n°4 : __La bagasse</text:span> <draw:frame draw:style-name="media" draw:name="1" text:anchor-type="as-char" draw:z-index="1" svg:width="31.75cm" style:rel-width="100%" svg:height="23.8125cm" style:rel-height="scale"><draw:image xlink:href="Pictures/95e3a86cbce1ce5d9f831a6f98c0a4a2.png" xlink:type="simple" xlink:show="embed" xlink:actuate="onLoad"/></draw:frame><text:span text:style-name="Emphasis">Illustration 2: Bagasse</text:span></text:p>
      <text:p text:style-name="Text_20_body">://fr.wikipedia.org/wiki/Syst%C3%A8me_%C3%A9lectrique_de_La_R%C3%A9union.//</text:p>
      <text:p text:style-name="Text_20_body"><text:span text:style-name="Emphasis">La Réunion utilise plusieurs catégories de moyens de production d'électricité : centrales thermiques fossiles d'une part, énergies renouvelables d'autre part.</text:span></text:p>
      <text:p text:style-name="Text_20_body"><text:span text:style-name="Emphasis">Parmi les énergies locales, la bagasse joue un rôle original et important : la bagasse peut être utilisée pour produire de l’énergie vapeur et électricité.</text:span></text:p>
      <text:p text:style-name="Text_20_body"><text:span text:style-name="Emphasis">La bagasse est le résidu fibreux de la canne à sucre qu'on a passée par le moulin pour en extraire le suc. Elle est composée principalement par la cellulose de la plante. La Réunion produit annuellement 550 000 tonnes de bagasse valorisées en quasi-totalité dans les deux centrales thermiques du Gol et de Bois Rouge.</text:span></text:p>
      <text:p text:style-name="Text_20_body">6. Comment utilise-t-on la bagasse pour produire de la vapeur dans les centrales électriques ?</text:p>
      <text:p text:style-name="Text_20_body">7. La bagasse est-elle une source d’énergie renouvelable ? Justifer.</text:p>
      <text:p text:style-name="Text_20_body"><text:span text:style-name="Strong_20_Emphasis"><text:span text:style-name="underline">Document n°5 :</text:span> combustion de la bagasse</text:span></text:p>
      <text:p text:style-name="Text_20_body">Pour simplifier, on considère que la bagasse n'est constituée que de cellulose de formule simplifiée C<text:span text:style-name="sub">6</text:span> H<text:span text:style-name="sub">10</text:span> O<text:span text:style-name="sub">5</text:span> . L'équation simplifiée de la réaction de combustion de la cellulose grâce au dioxygène 0<text:span text:style-name="sub">2</text:span> est donnée ci-dessous :</text:p>
      <text:p text:style-name="Text_20_body">C<text:span text:style-name="sub">6</text:span> H<text:span text:style-name="sub">10</text:span> O<text:span text:style-name="sub">5</text:span> + 6 O<text:span text:style-name="sub">2</text:span> –&gt; 6 CO<text:span text:style-name="sub">2</text:span> + 5 H<text:span text:style-name="sub">2</text:span> O</text:p>
      <text:p text:style-name="Text_20_body">8. Recopier les phrases ci-dessous en choisissant à chaque double propositions « …/… » le terme adapté.</text:p>
      <text:p text:style-name="Text_20_body"><text:span text:style-name="Emphasis">Dans l'équation de la réaction, C<text:span text:style-name="sub">6</text:span> H<text:span text:style-name="sub">10</text:span> O<text:span text:style-name="sub">5</text:span> et O<text:span text:style-name="sub">2</text:span> sont les formules chimiques des « réactifs / produits ». « La molécule / L'atome » 0<text:span text:style-name="sub">2</text:span> est composé (e) de deux « molécules / atomes » d'oxygène.</text:span></text:p>
      <text:p text:style-name="Text_20_body">9. À l'aide de l'équation simplifiée de la réaction de combustion de la cellulose, expliquer pourquoi l'utilisation de la bagasse dans une centrale thermique à flamme nécessite un apport d'air constant.</text:p>
      <text:p text:style-name="Text_20_body">10. On fait brûler 10<text:span text:style-name="sup">22</text:span>  molécules de cellulose de manière complète. Combien de molécules de dioxyde de carbone sont formées ? Expliquer.</text:p>
      <text:p text:style-name="Text_20_body">11. Brûler de la bagasse est-il « écologique » ? Expliquez votre point de vue…</text:p>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5::15:52</meta:creation-date>
    <dc:creator>Generated</dc:creator>
    <dc:date>2026-08-10T15::15:52</dc:date>
    <dc:language>en-US</dc:language>
    <meta:editing-cycles>1</meta:editing-cycles>
    <meta:editing-duration>PT0S</meta:editing-duration>
    <dc:title>brevet:2018_brevet_blanc_brassens</dc:title>
  </office:meta>
</office:document-meta>
</file>