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3c5db62b832ef2549c015926eda8912.png"/>
  <manifest:file-entry manifest:media-type="image/png" manifest:full-path="Pictures/6eda561ee0cefe29084eea1b8070e2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7_muscle"/><text:bookmark-start text:name="__RefHeading___muscle_1"/><text:bookmark-start text:name="muscle"/>Muscle<text:bookmark-end text:name="__RefHeading___muscle_1"/><text:bookmark-end text:name="muscle"/></text:h>
      <text:p text:style-name="Text_20_body">p 163</text:p>
      <text:p text:style-name="Text_20_body"><text:span text:style-name="Strong_20_Emphasis">Apports énergétiques des aliments</text:span></text:p>
      <text:p text:style-name="Text_20_body">Les aliments apportent l'énergie chimique nécessaire au bon fonctionnement de l'organisme. Chaque aliment possède une valeur énergétique qui se mesure.</text:p>
      <text:p text:style-name="Text_20_body"><text:span text:style-name="Strong_20_Emphasis">Document 1 : Les besoins énergétiques du corps humain</text:span></text:p>
      <text:p text:style-name="Text_20_body">L'organisme a besoin d'énergie pour assurer ses fonctions vitales (activité des organes, maintien de la température corporelle, etc.).</text:p>
      <text:p text:style-name="Text_20_body">Les besoins dépendent de l'âge, du sexe et de l'activité physique. À l'adolescence, ils sont en moyenne de 11 000 kJ/jour, pour une activité physique normale.</text:p>
      <text:p text:style-name="Text_20_body"><text:span text:style-name="Strong_20_Emphasis">Document 2 : L'énergie contenue dans les aliments</text:span></text:p>
      <text:p text:style-name="Text_20_body">L'énergie est stockée dans les aliments sous forme d'énergie chimique. Il est recommandé que le petit-déjeuner couvre 25 % des besoins énergétiques quotidiens.</text:p>
      <table:table table:style-name="Table">
        <table:table-column/>
        <table:table-column/>
        <table:table-row>
          <table:table-cell office:value-type="string" table:style-name="tablecell">
            <text:p text:style-name="tablealignright">   <text:line-break/>Composition d'un petit-déjeuner « type »</text:p>
          </table:table-cell>
          <table:table-cell office:value-type="string" table:style-name="tablecell">
            <text:p text:style-name="tablealignleft"> <text:line-break/>Apport énergétique (en kJ)</text:p>
          </table:table-cell>
        </table:table-row>
        <table:table-row>
          <table:table-cell office:value-type="string" table:style-name="tablecell">
            <text:p text:style-name="tablealignleft"> <text:line-break/>Un bol de céréales avec du lait</text:p>
          </table:table-cell>
          <table:table-cell office:value-type="string" table:style-name="tablecell">
            <text:p text:style-name="tablealignleft"> <text:line-break/>1 900</text:p>
          </table:table-cell>
        </table:table-row>
        <table:table-row>
          <table:table-cell office:value-type="string" table:style-name="tablecell">
            <text:p text:style-name="tablealignleft"> <text:line-break/>Le jus d'une orange</text:p>
          </table:table-cell>
          <table:table-cell office:value-type="string" table:style-name="tablecell">
            <text:p text:style-name="tablealignleft"> <text:line-break/>200</text:p>
          </table:table-cell>
        </table:table-row>
        <table:table-row>
          <table:table-cell office:value-type="string" table:style-name="tablecell">
            <text:p text:style-name="tablealignleft"> <text:line-break/>Un yaourt aux fruits</text:p>
          </table:table-cell>
          <table:table-cell office:value-type="string" table:style-name="tablecell">
            <text:p text:style-name="tablealignleft"> <text:line-break/>140</text:p>
          </table:table-cell>
        </table:table-row>
        <table:table-row>
          <table:table-cell office:value-type="string" table:style-name="tablecell">
            <text:p text:style-name="tablealignleft"> <text:line-break/>Deux tartines de pain beurré</text:p>
          </table:table-cell>
          <table:table-cell office:value-type="string" table:style-name="tablecell">
            <text:p text:style-name="tablealignleft"> <text:line-break/>500</text:p>
          </table:table-cell>
        </table:table-row>
      </table:table>
      <text:p text:style-name="Text_20_body"><text:span text:style-name="Strong_20_Emphasis">Document 3 : Activité musculaire</text:span></text:p>
      <text:p text:style-name="Text_20_body">Les muscles sont des convertisseurs d'énergie. Pour 100 kJ d'énergie chimique reçue, 30 kJ sont convertis en énergie cinétique, le reste est transformé en énergie thermiqu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line-break/>Activité physique</text:p>
          </table:table-cell>
          <table:table-cell office:value-type="string" table:style-name="tablecell">
            <text:p text:style-name="tablealignleft"> <text:line-break/>Dépense énergétique (en kJ/h)</text:p>
          </table:table-cell>
        </table:table-row>
        <table:table-row>
          <table:table-cell office:value-type="string" table:style-name="tableheader">
            <text:p text:style-name="Table_20_Heading"> <text:line-break/>Station debout</text:p>
          </table:table-cell>
          <table:table-cell office:value-type="string" table:style-name="tablecell">
            <text:p text:style-name="tablealignleft"> <text:line-break/>500</text:p>
          </table:table-cell>
        </table:table-row>
        <table:table-row>
          <table:table-cell office:value-type="string" table:style-name="tableheader">
            <text:p text:style-name="Table_20_Heading"> <text:line-break/>Marche normale</text:p>
          </table:table-cell>
          <table:table-cell office:value-type="string" table:style-name="tablecell">
            <text:p text:style-name="tablealignleft"> <text:line-break/>1200</text:p>
          </table:table-cell>
        </table:table-row>
        <table:table-row>
          <table:table-cell office:value-type="string" table:style-name="tableheader">
            <text:p text:style-name="Table_20_Heading"> <text:line-break/>Course d'endurance</text:p>
          </table:table-cell>
          <table:table-cell office:value-type="string" table:style-name="tablecell">
            <text:p text:style-name="tablealignleft"> <text:line-break/>2300</text:p>
          </table:table-cell>
        </table:table-row>
      </table:table>
      <text:p text:style-name="Text_20_body"><draw:frame draw:style-name="media" draw:name="0" text:anchor-type="as-char" draw:z-index="0" svg:width="9.3397916666667cm" style:rel-width="100%" svg:height="5.3445833333333cm" style:rel-height="scale"><draw:image xlink:href="Pictures/d3c5db62b832ef2549c015926eda8912.png" xlink:type="simple" xlink:show="embed" xlink:actuate="onLoad"/></draw:frame></text:p>
      <text:p text:style-name="Text_20_body"><text:span text:style-name="Strong_20_Emphasis">Besoins en énergie</text:span></text:p>
      <text:p text:style-name="Text_20_body">1. À quelle valeur sont évalués les besoins énergétiques quotidiens d'un adolescent</text:p>
      <text:p text:style-name="Text_20_body">(activité physique normale) ?</text:p>
      <text:p text:style-name="Text_20_body">2. Vérifier qu'un petit-déjeuner « type » couvre 25 % de ses besoins énergétiques quotidiens.</text:p>
      <text:p text:style-name="Text_20_body"><text:span text:style-name="Strong_20_Emphasis">Activité physique</text:span></text:p>
      <text:p text:style-name="Text_20_body">3. Quelle conversion d'énergie effectue un muscle ?</text:p>
      <text:p text:style-name="Text_20_body">Quelle est la forme d'énergie « utile » obtenue ? Justifier la réponse.</text:p>
      <text:p text:style-name="Text_20_body">4. Quelles quantités d'énergie cinétique et d'énergie thermique sont obtenues dans les muscles au cours d'une heure de marche ?</text:p>
      <text:p text:style-name="Text_20_body">5. Construire le diagramme énergétique d'un muscle.</text:p>
      <text:p text:style-name="Text_20_body"><text:span text:style-name="Strong_20_Emphasis">Compenser une dépense énergétique</text:span></text:p>
      <text:p text:style-name="Text_20_body"><draw:frame draw:style-name="media" draw:name="1" text:anchor-type="as-char" draw:z-index="1" svg:width="8.3872916666667cm" style:rel-width="100%" svg:height="4.4714583333333cm" style:rel-height="scale"><draw:image xlink:href="Pictures/6eda561ee0cefe29084eea1b8070e25a.png" xlink:type="simple" xlink:show="embed" xlink:actuate="onLoad"/></draw:frame></text:p>
      <text:p text:style-name="Text_20_body">6. Combien de ces barres énergétiques un sportif devrait-il absorber pour couvrir les besoins énergétiques nécessaires à deux heures de course d'endurance ?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09:41</meta:creation-date>
    <dc:creator>Generated</dc:creator>
    <dc:date>2026-09-17T12::09:41</dc:date>
    <dc:language>en-US</dc:language>
    <meta:editing-cycles>1</meta:editing-cycles>
    <meta:editing-duration>PT0S</meta:editing-duration>
    <dc:title>brevet:2017_muscle</dc:title>
  </office:meta>
</office:document-meta>
</file>