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dc8d56529865a35cab04ecdc33ae863f.png"/>
  <manifest:file-entry manifest:media-type="image/png" manifest:full-path="Pictures/23e12f42a00ba990cb15b58b773c17fa.png"/>
  <manifest:file-entry manifest:media-type="image/png" manifest:full-path="Pictures/64d8929000df97d075a2495122e0d137.png"/>
  <manifest:file-entry manifest:media-type="image/png" manifest:full-path="Pictures/d8ed88f452f46810b359342a1e128363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brevet:2017_metropole_pro"/><text:bookmark-start text:name="__RefHeading___metropole_serie_pro_1"/><text:bookmark-start text:name="metropole_serie_pro"/>Métropole série pro<text:bookmark-end text:name="__RefHeading___metropole_serie_pro_1"/><text:bookmark-end text:name="metropole_serie_pro"/></text:h>
      <text:p text:style-name="Text_20_body">La partie Physique-chimie comporte 3 pages numérotées de la page 1/ 3 à la page 3 / 3.</text:p>
      <text:p text:style-name="Text_20_body">Maxime et Julie regardent un match de tennis lors des jeux olymiques de Rio. A chaque service, un panneau d'affichage indique la vitesse de la balle.</text:p>
      <text:p text:style-name="Text_20_body"><draw:frame draw:style-name="media" draw:name="0" text:anchor-type="as-char" draw:z-index="0" svg:width="7.699375cm" style:rel-width="100%" svg:height="10.821458333333cm" style:rel-height="scale"><draw:image xlink:href="Pictures/dc8d56529865a35cab04ecdc33ae863f.png" xlink:type="simple" xlink:show="embed" xlink:actuate="onLoad"/></draw:frame></text:p>
      <text:p text:style-name="Text_20_body">Une discussion s’installe.</text:p>
      <text:p text:style-name="Text_20_body">//Maxime : « 153 km/h ! Soit, 42,5 m/s, me semble-t-il….. Il en faut de l'énergie pour lancer la balle si vite ! ». //</text:p>
      <text:p text:style-name="Text_20_body">//Julie : « C'est sans doute pour cela que les organisateurs ont choisi ce soda comme sponsor officiel. Une cannette bue et le plein d'énergie est fait ! ». //</text:p>
      <text:p text:style-name="Text_20_body">//Maxime : « Regarde, le joueur boit de l'eau ! ». //</text:p>
      <text:p text:style-name="Text_20_body">//Julie : « … peut &lt;font 3pt/inherit;;inherit;;inherit&gt;-&lt;/font&gt; être parce que ce soda est une boisson acide… ». //</text:p>
      <text:p text:style-name="Text_20_body">Le lendemain, Maxime se souvient de la conversation et décide de vérifier la justesse des propos de Julie.</text:p>
      <text:p text:style-name="Text_20_body">En cherchant dans son cahier de sciences et sur internet, Maxime trouve les informations reproduites sur les documents 2 et 3.</text:p>
      <text:p text:style-name="Text_20_body"><draw:frame draw:style-name="media" draw:name="1" text:anchor-type="as-char" draw:z-index="1" svg:width="18.706041666667cm" style:rel-width="100%" svg:height="8.2285416666667cm" style:rel-height="scale"><draw:image xlink:href="Pictures/23e12f42a00ba990cb15b58b773c17fa.png" xlink:type="simple" xlink:show="embed" xlink:actuate="onLoad"/></draw:frame></text:p>
      <text:p text:style-name="Text_20_body"><draw:frame draw:style-name="media" draw:name="2" text:anchor-type="as-char" draw:z-index="2" svg:width="18.679583333333cm" style:rel-width="100%" svg:height="4.3391666666667cm" style:rel-height="scale"><draw:image xlink:href="Pictures/64d8929000df97d075a2495122e0d137.png" xlink:type="simple" xlink:show="embed" xlink:actuate="onLoad"/></draw:frame></text:p>
      <text:p text:style-name="Text_20_body"><draw:frame draw:style-name="media" draw:name="3" text:anchor-type="as-char" draw:z-index="3" svg:width="19.235208333333cm" style:rel-width="100%" svg:height="5.000625cm" style:rel-height="scale"><draw:image xlink:href="Pictures/d8ed88f452f46810b359342a1e128363.png" xlink:type="simple" xlink:show="embed" xlink:actuate="onLoad"/></draw:frame></text:p>
      <text:p text:style-name="Text_20_body">Questions :</text:p>
      <text:p text:style-name="Text_20_body">1) Dans le ** document ** <text:span text:style-name="Strong_20_Emphasis">3</text:span>, quelle information recueillie par Maxime lui permet de faire l'hypothèse que le soda est une boisson acide ? Justifier la réponse.</text:p>
      <text:p text:style-name="Text_20_body">2) Décrire une expérience qui permet de vérifier que le soda est une solution acide, en détaillant le matériel utilisé et les étapes de la manipulation.</text:p>
      <text:p text:style-name="Text_20_body">3) Rappeler l'expression de l'énergie cinétique Ec en joules (J), d'un objet de masse <text:span text:style-name="Emphasis">m</text:span>, en kilogrammes (kg), se déplaçant à la vitesse v, en mètres/seconde (m/s).</text:p>
      <text:p text:style-name="Text_20_body">4) Dans les conditions de vitesse figurant dans le <text:span text:style-name="Strong_20_Emphasis">document 1</text:span> et rappelées par Maxime, montrer que la valeur de l'énergie cinétique Ec de la balle de tennis au moment du service, arrondie à l'unité, est 54 J.</text:p>
      <text:p text:style-name="Text_20_body">5) En utilisant le <text:span text:style-name="Strong_20_Emphasis">document 2</text:span>, donner la valeur de l'énergie contenue dans 330 mL de soda.</text:p>
      <text:p text:style-name="Text_20_body">6) Comparer les deux valeurs d'énergie obtenues aux <text:span text:style-name="Strong_20_Emphasis">questions 4 et 5</text:span> et commenter la première remarque formulée par Julie à ce sujet.</text:p>
      <text:p text:style-name="Text_20_body">Correction</text:p>
      <text:p text:style-name="Text_20_body"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5T19::33:38</meta:creation-date>
    <dc:creator>Generated</dc:creator>
    <dc:date>2026-08-25T19::33:38</dc:date>
    <dc:language>en-US</dc:language>
    <meta:editing-cycles>1</meta:editing-cycles>
    <meta:editing-duration>PT0S</meta:editing-duration>
    <dc:title>brevet:2017_metropole_pro</dc:title>
  </office:meta>
</office:document-meta>
</file>