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83372be20d9be018783a86a1a234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revet:2017_metropole_pro:correction"/>1. Le pH est inférieur à 7 donc la boisson est acide.</text:p>
      <text:p text:style-name="Text_20_body">2.</text:p>
      <text:p text:style-name="Text_20_body"><draw:frame draw:style-name="media" draw:name="0" text:anchor-type="as-char" draw:z-index="0" svg:width="10.742083333333cm" svg:height="6.9585416666667cm"><draw:image xlink:href="Pictures/6983372be20d9be018783a86a1a2341a.png" xlink:type="simple" xlink:show="embed" xlink:actuate="onLoad"/></draw:frame></text:p>
      <text:p text:style-name="Text_20_body">On prélève le soda à l'aide d'un agitateur.</text:p>
      <text:p text:style-name="Text_20_body">On dépose une goutte sur du papier pH puis on compare la couleur obtenue avec l'échelle de teinte pour mesurer le pH.</text:p>
      <text:p text:style-name="Text_20_body">3. </text:p>
      <text:p text:style-name="Text_20_body">4. Ec = |frac 1 2 \times 0,06 \times 42,5^2 = 54J$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olume de boisson en mL</text:p>
          </table:table-cell>
          <table:table-cell office:value-type="string" table:style-name="tableheader">
            <text:p text:style-name="Table_20_Heading">Energie en kJ</text:p>
          </table:table-cell>
        </table:table-row>
        <table:table-row>
          <table:table-cell office:value-type="string" table:style-name="tablecell">
            <text:p text:style-name="tablealignleft">100mL</text:p>
          </table:table-cell>
          <table:table-cell office:value-type="string" table:style-name="tablecell">
            <text:p text:style-name="tablealignleft">180kJ</text:p>
          </table:table-cell>
        </table:table-row>
        <table:table-row>
          <table:table-cell office:value-type="string" table:style-name="tablecell">
            <text:p text:style-name="tablealignleft">330mL</text:p>
          </table:table-cell>
          <table:table-cell office:value-type="string" table:style-name="tablecell">
            <text:p text:style-name="tablealignleft">?</text:p>
          </table:table-cell>
        </table:table-row>
      </table:table>
      <text:p text:style-name="Text_20_body">5. L'énergie apportée par le soda est plus grande que l'énergie consommée pour envoyer la balle à cette vitesse.</text:p>
      <text:p text:style-name="Text_20_body">Un soda très sucré comme le coca apporte beaucoup d'énergie et il faut faire beaucoup de sport pour consommer toute l'énergie apportée par une canette de coca !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7::20:20</meta:creation-date>
    <dc:creator>Generated</dc:creator>
    <dc:date>2026-09-16T17::20:20</dc:date>
    <dc:language>en-US</dc:language>
    <meta:editing-cycles>1</meta:editing-cycles>
    <meta:editing-duration>PT0S</meta:editing-duration>
    <dc:title>brevet:2017_metropole_pro:correction</dc:title>
  </office:meta>
</office:document-meta>
</file>