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095a7454745818363c5139b404dc0.png"/>
  <manifest:file-entry manifest:media-type="image/png" manifest:full-path="Pictures/c95aa5e3b22677181f8b4a0547cf8428.png"/>
  <manifest:file-entry manifest:media-type="image/png" manifest:full-path="Pictures/7c7d14da8d3ee0714da90c403f1855d3.png"/>
  <manifest:file-entry manifest:media-type="image/png" manifest:full-path="Pictures/70aff16c3d6c7c4c3a64207f42669a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evet:2017_hydroliennes"/>&lt;font inherit/inherit;;inherit;;inherit&gt;<text:span text:style-name="underline"><text:span text:style-name="Strong_20_Emphasis">Hydroliennes</text:span></text:span>&lt;/font&gt;</text:p>
      <text:p text:style-name="Text_20_body">&lt;font inherit/inherit;;inherit;;inherit&gt;<text:span text:style-name="underline"><text:span text:style-name="Strong_20_Emphasis">D</text:span></text:span><text:span text:style-name="underline"><text:span text:style-name="Strong_20_Emphasis">ocument n°1 :</text:span></text:span>** Hydrolienne avant son immersion en mer par EDF (Électricité De France)**&lt;/font&gt;</text:p>
      <text:p text:style-name="Text_20_body"><draw:frame draw:style-name="media" draw:name="0" text:anchor-type="as-char" draw:z-index="0" svg:width="13.202708333333cm" svg:height="8.810625cm"><draw:image xlink:href="Pictures/a35095a7454745818363c5139b404dc0.png" xlink:type="simple" xlink:show="embed" xlink:actuate="onLoad"/></draw:frame></text:p>
      <text:p text:style-name="Text_20_body">&lt;font inherit/inherit;;inherit;;inherit&gt;<text:span text:style-name="underline"><text:span text:style-name="Strong_20_Emphasis">Document n°2 :</text:span></text:span>** Le fort potentiel de l'hydrolien en France et en Europe**&lt;/font&gt;</text:p>
      <text:p text:style-name="Text_20_body">&lt;font inherit/inherit;;inherit;;inherit&gt;Les courants marins constituent une source d’énergie intéressante.&lt;/font&gt;</text:p>
      <text:p text:style-name="Text_20_body">&lt;font inherit/inherit;;inherit;;inherit&gt;D'après EDF, qui s'intéresse à cette source d’énergie, la puissance européenne exploitable à partir des courants marins serait d'environ 12,5 GW (dont 20% sur les côtes françaises), soit à peu près l'équivalent de 12 réacteurs nucléaires de 1 000 MW chacun.&lt;/font&gt;</text:p>
      <text:p text:style-name="Text_20_body"> CKGE_TMP_i Extrait du site //internet  CKGE_TMP_i &lt;font inherit/inherit;;inherit;;inherit&gt;www.ecosources.info&lt;/font&gt;////</text:p>
      <text:p text:style-name="Text_20_body">&lt;font inherit/inherit;;inherit;;inherit&gt;<text:span text:style-name="underline"><text:span text:style-name="Strong_20_Emphasis">Document n°3 :</text:span></text:span> <text:span text:style-name="Strong_20_Emphasis">Variation de la puissance récupérable en fonction de la vitesse du courant marin</text:span>&lt;/font&gt;</text:p>
      <text:p text:style-name="Text_20_body"><draw:frame draw:style-name="media" draw:name="1" text:anchor-type="as-char" draw:z-index="1" svg:width="18.362083333333cm" style:rel-width="100%" svg:height="12.779375cm" style:rel-height="scale"><draw:image xlink:href="Pictures/c95aa5e3b22677181f8b4a0547cf8428.png" xlink:type="simple" xlink:show="embed" xlink:actuate="onLoad"/></draw:frame></text:p>
      <text:p text:style-name="Text_20_body">&lt;font inherit/inherit;;inherit;;inherit&gt;<text:span text:style-name="underline"><text:span text:style-name="Strong_20_Emphasis">QUESTION 1</text:span></text:span>&lt;/font&gt;</text:p>
      <text:p text:style-name="Text_20_body">&lt;font inherit/inherit;;inherit;;inherit&gt;<text:span text:style-name="Strong_20_Emphasis">Trace</text:span> des pointillés fléchés sur le document n°3 pour effectuer les 2 lectures graphiques suivantes.&lt;/font&gt;</text:p>
      <text:p text:style-name="Text_20_body">&lt;font inherit/inherit;;inherit;;inherit&gt;a. Quelle est la puissance récupérable si la vitesse du courant vaut 2,0 m.s&lt;sup&gt;-1 &lt;/sup&gt;?&lt;/font&gt;</text:p>
      <text:p text:style-name="Text_20_body">&lt;font inherit/inherit;;inherit;;inherit&gt;b. Quelle est la vitesse du courant si la puissance récupérable vaut 4 000 W ?&lt;/font&gt;</text:p>
      <text:p text:style-name="Text_20_body">&lt;font inherit/inherit;;inherit;;inherit&gt;c. La puissance récupérable est-elle proportionnelle à la vitesse du courant ?&lt;/font&gt;</text:p>
      <text:p text:style-name="Text_20_body">&lt;font inherit/inherit;;inherit;;inherit&gt;<text:span text:style-name="underline"><text:span text:style-name="Strong_20_Emphasis">QUESTION 2</text:span></text:span>&lt;/font&gt;</text:p>
      <text:p text:style-name="Text_20_body">&lt;font inherit/inherit;;inherit;;inherit&gt;En t’aidant des documents n°2 et n°3, <text:span text:style-name="Strong_20_Emphasis">cite</text:span> le nom de l’unité de mesure de la puissance dans le système international (SI).&lt;/font&gt;</text:p>
      <text:p text:style-name="Text_20_body">&lt;font inherit/inherit;;inherit;;inherit&gt;<text:span text:style-name="underline"><text:span text:style-name="Strong_20_Emphasis">QUESTION 3</text:span></text:span>&lt;/font&gt;</text:p>
      <text:p text:style-name="Text_20_body">&lt;font inherit/inherit;;inherit;;inherit&gt;<text:span text:style-name="Strong_20_Emphasis">Complète</text:span> les pointillés sur le diagramme énergétique lié au fonctionnement d’une hydrolienne.&lt;/font&gt;</text:p>
      <text:p text:style-name="Text_20_body"><draw:frame draw:style-name="media" draw:name="2" text:anchor-type="as-char" draw:z-index="2" svg:width="23.786041666667cm" style:rel-width="100%" svg:height="5.87375cm" style:rel-height="scale"><draw:image xlink:href="Pictures/7c7d14da8d3ee0714da90c403f1855d3.png" xlink:type="simple" xlink:show="embed" xlink:actuate="onLoad"/></draw:frame></text:p>
      <text:p text:style-name="Text_20_body">&lt;font inherit/inherit;;inherit;;inherit&gt;<text:span text:style-name="underline"><text:span text:style-name="Strong_20_Emphasis">QUESTION 4</text:span></text:span>&lt;/font&gt;</text:p>
      <text:p text:style-name="Text_20_body">&lt;font inherit/inherit;;inherit;;inherit&gt;D&lt;/font&gt;&lt;font inherit/inherit;;inherit;;inherit&gt;onne&lt;/font&gt; la formule littérale permettant de calculer l’énergie cinétique d’un système de masse m se déplaçant à une vitesse v.</text:p>
      <text:p text:style-name="Text_20_body">&lt;font inherit/inherit;;inherit;;inherit&gt;<text:span text:style-name="underline"><text:span text:style-name="Strong_20_Emphasis">QUESTION 5</text:span></text:span>&lt;/font&gt;</text:p>
      <text:p text:style-name="Text_20_body">&lt;font inherit/inherit;;inherit;;inherit&gt;Donne&lt;/font&gt; le symbole de l’unité de mesure dans le système international (SI) de chacune des grandeurs physiques apparaissant dans la formule littérale de la question 4 ci-dessus.</text:p>
      <text:p text:style-name="Text_20_body">&lt;font inherit/inherit;;inherit;;inherit&gt;<text:span text:style-name="underline"><text:span text:style-name="Strong_20_Emphasis">QUESTION 6</text:span></text:span>&lt;/font&gt;</text:p>
      <text:p text:style-name="Text_20_body">&lt;font inherit/inherit;;inherit;;inherit&gt;D’après le document n°2,&lt;/font&gt;&lt;font inherit/inherit;;inherit;;inherit&gt;<text:span text:style-name="Strong_20_Emphasis">calcule</text:span>&lt;/font&gt;&lt;font inherit/inherit;;inherit;;inherit&gt;la puissance exploitable à partir des courants marins sur les côtes françaises. Cette puissance sera notée P et sera exprimée en GW.&lt;/font&gt;&lt;font inherit/inherit;;inherit;;inherit&gt;Mettre une phrase de réponse.&lt;/font&gt;</text:p>
      <text:p text:style-name="Text_20_body">&lt;font inherit/inherit;;inherit;;inherit&gt;<text:span text:style-name="underline"><text:span text:style-name="Strong_20_Emphasis">QUESTION 7</text:span></text:span>&lt;/font&gt;</text:p>
      <text:p text:style-name="Text_20_body">&lt;font inherit/inherit;;inherit;;inherit&gt;Un producteur d’énergie souhaite utiliser des courants marins se déplaçant à une vitesse de 9 km.h<text:span text:style-name="sup">-1</text:span> pour produire environ 30 kJ d’énergie électrique.&lt;/font&gt;</text:p>
      <text:p text:style-name="Text_20_body">&lt;font inherit/inherit;;inherit;;inherit&gt;Il considère en 1<text:span text:style-name="sup">ère</text:span> approximation que toute l’énergie cinétique du cylindre d’eau de mer traversant l’hydrolienne sera convertie sous forme d’énergie électrique.&lt;/font&gt;</text:p>
      <text:p text:style-name="Text_20_body">&lt;font inherit/inherit;;inherit;;inherit&gt;<text:span text:style-name="Strong_20_Emphasis">Explique</text:span> quel modèle d’hydrolienne ce producteur d’énergie électrique doit utiliser.&lt;/font&gt;</text:p>
      <text:p text:style-name="Text_20_body">&lt;font inherit/inherit;;inherit;;inherit&gt;<text:span text:style-name="Strong_20_Emphasis">Un soin tout particulier sera apporté à la rédaction et à la présentation du raisonnement.</text:span>&lt;/font&gt;</text:p>
      <text:p text:style-name="Text_20_body">&lt;font inherit/inherit;;inherit;;inherit&gt;<text:span text:style-name="Strong_20_Emphasis">Tout début de raisonnement sera pris en compte.</text:span>&lt;/font&gt;</text:p>
      <text:p text:style-name="Text_20_body"><draw:frame draw:style-name="media" draw:name="3" text:anchor-type="as-char" draw:z-index="3" svg:width="23.574375cm" style:rel-width="100%" svg:height="11.721041666667cm" style:rel-height="scale"><draw:image xlink:href="Pictures/70aff16c3d6c7c4c3a64207f42669a69.png" xlink:type="simple" xlink:show="embed" xlink:actuate="onLoad"/></draw:frame>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8::18:39</meta:creation-date>
    <dc:creator>Generated</dc:creator>
    <dc:date>2026-09-12T18::18:39</dc:date>
    <dc:language>en-US</dc:language>
    <meta:editing-cycles>1</meta:editing-cycles>
    <meta:editing-duration>PT0S</meta:editing-duration>
    <dc:title>brevet:2017_hydroliennes</dc:title>
  </office:meta>
</office:document-meta>
</file>