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88207dd0776b42e58482851ab9a9ab.png"/>
  <manifest:file-entry manifest:media-type="image/png" manifest:full-path="Pictures/322828a0580a00b94ebf1bd2ab97b7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amerique_du_nord:correction"/><text:bookmark-start text:name="__RefHeading___amerique_du_nord_2017_-_correction_1"/><text:bookmark-start text:name="amerique_du_nord_2017_-_correction"/>Amérique du Nord 2017 - Correction<text:bookmark-end text:name="__RefHeading___amerique_du_nord_2017_-_correction_1"/><text:bookmark-end text:name="amerique_du_nord_2017_-_correction"/></text:h>
      <text:p text:style-name="Text_20_body"><text:span text:style-name="Strong_20_Emphasis">Question 1</text:span></text:p>
      <text:p text:style-name="Text_20_body">Le O<text:span text:style-name="sub">4 &lt;/sub&gt; dans C&lt;sub&gt;9</text:span> H<text:span text:style-name="sub">8</text:span> O<text:span text:style-name="sub">4</text:span> signifie qu'il y a 4 atomes d'oxygène.</text:p>
      <text:p text:style-name="Text_20_body"><text:span text:style-name="Strong_20_Emphasis">Question 2</text:span></text:p>
      <text:p text:style-name="Text_20_body"><text:span text:style-name="Strong_20_Emphasis">Liste de matériel :</text:span></text:p>
      <text:p text:style-name="Text_20_body">- 2 tubes à essai</text:p>
      <text:p text:style-name="Text_20_body">- 1 solution d'acide chlorhydrique diluée pH = 2</text:p>
      <text:p text:style-name="Text_20_body">- eau du robinet</text:p>
      <text:p text:style-name="Text_20_body">- 2 gélules d'aspirine gastrorésistante</text:p>
      <text:p text:style-name="Text_20_body"><text:span text:style-name="Strong_20_Emphasis">Consignes de sécurité :</text:span></text:p>
      <text:p text:style-name="Text_20_body">L'acide chlorhydrique est une substance corrosive. On doit la manipuler en portant des lunettes de protection, des gants et une blouse.</text:p>
      <text:p text:style-name="Text_20_body">Pour préparer la solution d'acide chlorhydrique à pH = 2, on dilue de l'acide chlorhydrique concentré avec de l'eau déminéralisée. Lors de la dilution, on verse toujours l'acide dans l'eau et pas l'inverse car c'est une réaction exothermique.</text:p>
      <text:p text:style-name="Text_20_body"><text:span text:style-name="Strong_20_Emphasis">Protocole expérimental :</text:span></text:p>
      <text:p text:style-name="Text_20_body">On prend deux tubes à essais.</text:p>
      <text:p text:style-name="Text_20_body">On met dans chaque tube une gélule d'aspirine gastrorésistante.</text:p>
      <text:p text:style-name="Text_20_body"><draw:frame draw:style-name="media" draw:name="0" text:anchor-type="as-char" draw:z-index="0" svg:width="5.0270833333333cm" style:rel-width="100%" svg:height="6.1647916666667cm" style:rel-height="scale"><draw:image xlink:href="Pictures/5e88207dd0776b42e58482851ab9a9ab.png" xlink:type="simple" xlink:show="embed" xlink:actuate="onLoad"/></draw:frame></text:p>
      <text:p text:style-name="Text_20_body">Dans le premier tube, on met de l'acide chlorhydrique à pH = 2 et dans l'autre, on met de l'eau du robinet dont le pH est de 7.</text:p>
      <text:p text:style-name="Text_20_body"><draw:frame draw:style-name="media" draw:name="1" text:anchor-type="as-char" draw:z-index="1" svg:width="13.467291666667cm" svg:height="7.4083333333333cm"><draw:image xlink:href="Pictures/322828a0580a00b94ebf1bd2ab97b74a.png" xlink:type="simple" xlink:show="embed" xlink:actuate="onLoad"/></draw:frame></text:p>
      <text:p text:style-name="Text_20_body">La gélule d'aspirine gastrorésistante ne doit pas se dissoudre dans le premier tube et doit se dissoudre dans le deuxième.</text:p>
      <text:p text:style-name="Text_20_body">Si ce n'est pas le cas, elle n'est pas gastrorésistante.</text:p>
      <text:p text:style-name="Text_20_body">NOTE : le deuxième test n'est à priori pas demandé mais ça ne fait pas de mal de montrer qu'on comprend ce qu'on fait…</text:p>
      <text:p text:style-name="Text_20_body"><text:span text:style-name="Strong_20_Emphasis">Question 3</text:span></text:p>
      <text:p text:style-name="Text_20_body">Dans de l'eau du robinet à 15°C, on peut dissoudre 2,5g d'aspirine dans 1L d'eau.</text:p>
      <text:p text:style-name="Text_20_body">On doit chercher le volume d'eau nécessaire pour dissoudre 500mg = 0,5g d'aspirine.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line-break/>Masse en g <text:line-break/></text:p>
          </table:table-cell>
          <table:table-cell office:value-type="string" table:style-name="tablecell">
            <text:p text:style-name="tablealignright">  <text:line-break/>Volume en L <text:line-break/></text:p>
          </table:table-cell>
        </table:table-row>
        <table:table-row>
          <table:table-cell office:value-type="string" table:style-name="tablecell">
            <text:p text:style-name="tablealignright">  <text:line-break/>2,5g <text:line-break/></text:p>
          </table:table-cell>
          <table:table-cell office:value-type="string" table:style-name="tablecell">
            <text:p text:style-name="tablealignright">  <text:line-break/>1L <text:line-break/></text:p>
          </table:table-cell>
        </table:table-row>
        <table:table-row>
          <table:table-cell office:value-type="string" table:style-name="tablecell">
            <text:p text:style-name="tablealignright">  <text:line-break/>0,5g <text:line-break/></text:p>
          </table:table-cell>
          <table:table-cell office:value-type="string" table:style-name="tablecell">
            <text:p text:style-name="tablealignright">  <text:line-break/>? <text:line-break/></text:p>
          </table:table-cell>
        </table:table-row>
      </table:table>
      <text:p text:style-name="Text_20_body">Il faut 200mL d'eau pour dissoudre le cachet à15°C.</text:p>
      <text:p text:style-name="Text_20_body">Dans de l'eau du robinet à 25°C, on peut dissoudre 4,6g d'aspirine dans 1L d'eau.</text:p>
      <text:p text:style-name="Text_20_body">On doit chercher le volume d'eau nécessaire pour dissoudre 500mg = 0,5g d'aspirine.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line-break/>Masse en g <text:line-break/></text:p>
          </table:table-cell>
          <table:table-cell office:value-type="string" table:style-name="tablecell">
            <text:p text:style-name="tablealignright">  <text:line-break/>Volume en L <text:line-break/></text:p>
          </table:table-cell>
        </table:table-row>
        <table:table-row>
          <table:table-cell office:value-type="string" table:style-name="tablecell">
            <text:p text:style-name="tablealignright">  <text:line-break/>4,6g <text:line-break/></text:p>
          </table:table-cell>
          <table:table-cell office:value-type="string" table:style-name="tablecell">
            <text:p text:style-name="tablealignright">  <text:line-break/>1L <text:line-break/></text:p>
          </table:table-cell>
        </table:table-row>
        <table:table-row>
          <table:table-cell office:value-type="string" table:style-name="tablecell">
            <text:p text:style-name="tablealignright">  <text:line-break/>0,5g <text:line-break/></text:p>
          </table:table-cell>
          <table:table-cell office:value-type="string" table:style-name="tablecell">
            <text:p text:style-name="tablealignright">  <text:line-break/>? <text:line-break/></text:p>
          </table:table-cell>
        </table:table-row>
      </table:table>
      <text:p text:style-name="Text_20_body">Il faut 109mL d'eau pour dissoudre le cachet à 25°C.</text:p>
      <text:p text:style-name="Text_20_body">Un petit verre de cantine : 130mL</text:p>
      <text:p text:style-name="Text_20_body">Un grand verre d'eau : 230mL</text:p>
      <text:p text:style-name="Text_20_body">Une canette 33 cL = 330mL</text:p>
      <text:p text:style-name="Text_20_body">Même avec une eau froide de 15°C, on peut dissoudre un cachet d'aspirine dans un grand verre d'eau.</text:p>
      <text:p text:style-name="Text_20_body">On peut remarquer que même dans le corps humain à 37°C, le cachet d'aspirine va rester soluble dans l'eau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2::25:13</meta:creation-date>
    <dc:creator>Generated</dc:creator>
    <dc:date>2026-08-09T02::25:13</dc:date>
    <dc:language>en-US</dc:language>
    <meta:editing-cycles>1</meta:editing-cycles>
    <meta:editing-duration>PT0S</meta:editing-duration>
    <dc:title>brevet:2017_amerique_du_nord:correction</dc:title>
  </office:meta>
</office:document-meta>
</file>