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eac28c122bdb87966da8c0cc59a85d.png"/>
  <manifest:file-entry manifest:media-type="image/png" manifest:full-path="Pictures/b82b50568d9d04b00416220342ed8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1996_creteil"/><text:bookmark-start text:name="__RefHeading___brevet_1996_creteil_1"/><text:bookmark-start text:name="brevet_1996_creteil"/>Brevet 1996 Créteil<text:bookmark-end text:name="__RefHeading___brevet_1996_creteil_1"/><text:bookmark-end text:name="brevet_1996_creteil"/></text:h>
      <text:h text:style-name="Heading_20_2" text:outline-level="2"><text:bookmark-start text:name="__RefHeading___chimie_9_points_2"/><text:bookmark-start text:name="chimie_9_points"/>CHIMIE ( 9 points )<text:bookmark-end text:name="__RefHeading___chimie_9_points_2"/><text:bookmark-end text:name="chimie_9_points"/></text:h>
      <text:p text:style-name="Text_20_body"><text:span text:style-name="underline">EXERCICE N° 1</text:span> ( 4,5 points )</text:p>
      <text:p text:style-name="Text_20_body">Le fer brûle dans le dioxygène en donnant de l’oxyde magnétique de formule Fe<text:span text:style-name="sub">3</text:span> O<text:span text:style-name="sub">4</text:span>.</text:p>
      <text:p text:style-name="Text_20_body">1°) Donner le nom des réactifs. Préciser l’aspect de chacun.</text:p>
      <text:p text:style-name="Text_20_body">2°) Donner le nom du produit.</text:p>
      <text:p text:style-name="Text_20_body">3°) Rappeler la formule de la molécule de dioxygène.</text:p>
      <text:p text:style-name="Text_20_body">4°) Rappeler le symbole du métal fer.</text:p>
      <text:p text:style-name="Text_20_body">5°) Écrire l’équation-bilan correspondant à cette réaction chimique.</text:p>
      <text:p text:style-name="Text_20_body"><text:span text:style-name="underline">EXERCICE N° 2</text:span> ( 4,5 points )</text:p>
      <text:p text:style-name="Text_20_body">Voici une liste de matériaux métalliques :</text:p>
      <text:p text:style-name="Text_20_body">zinc – laiton – acier – aluminium – cuivre – fer – bronze</text:p>
      <text:p text:style-name="Text_20_body">1°) Souligner les métaux purs et donner leur symbole.</text:p>
      <text:p text:style-name="Text_20_body">2°) Citer une propriété physique commune à tous ces matériaux.</text:p>
      <text:p text:style-name="Text_20_body">3°) Parmi ces métaux purs, citer :</text:p>
      <text:p text:style-name="Text_20_body">1. Celui qui ne réagit pas avec l’acide chlorhydrique.</text:p>
      <text:p text:style-name="Text_20_body">2. Ceux qui ne réagissent pas avec la soude.</text:p>
      <text:p text:style-name="Text_20_body">4°) Lorsqu’un métal réagit avec l’acide chlorhydrique, il se forme du dihydrogène.</text:p>
      <text:p text:style-name="Text_20_body">Donner la formule de ce gaz.</text:p>
      <text:h text:style-name="Heading_20_2" text:outline-level="2"><text:bookmark-start text:name="__RefHeading___electricite_6_points_3"/><text:bookmark-start text:name="electricite_6_points"/>ÉLECTRICITÉ ( 6 points )<text:bookmark-end text:name="__RefHeading___electricite_6_points_3"/><text:bookmark-end text:name="electricite_6_points"/></text:h>
      <text:p text:style-name="Text_20_body"><text:span text:style-name="underline">EXERCICE N° 3</text:span></text:p>
      <text:p text:style-name="Text_20_body">On veut mesurer la puissance « reçue » par une lampe L. Pour cela, on réalise le montage suivant :</text:p>
      <text:p text:style-name="Text_20_body"><draw:frame draw:style-name="media" draw:name="0" text:anchor-type="as-char" draw:z-index="0" svg:width="27.093333333333cm" style:rel-width="100%" svg:height="17.488958333333cm" style:rel-height="scale"><draw:image xlink:href="Pictures/3beac28c122bdb87966da8c0cc59a85d.png" xlink:type="simple" xlink:show="embed" xlink:actuate="onLoad"/></draw:frame></text:p>
      <text:p text:style-name="Text_20_body">1°) a) Quel est le nom de l’appareil 1 ? Quelle grandeur mesure-t-il ?</text:p>
      <text:p text:style-name="Text_20_body">b) Quel est le nom de l’appareil 2  ? Quelle grandeur mesure-t-il ?</text:p>
      <text:p text:style-name="Text_20_body">2°) L’appareil 1 indique 1,75. L’appareil 2 indique 12.</text:p>
      <text:p text:style-name="Text_20_body">a) Compléter : U = …………………. I = ……………………</text:p>
      <text:p text:style-name="Text_20_body">b) Rappeler la formule ( ou relation ) donnant la puissance P « reçue » par une lampe.</text:p>
      <text:p text:style-name="Text_20_body">Préciser le nom et le symbole des unités des trois grandeurs intervenant</text:p>
      <text:p text:style-name="Text_20_body">U en ……………………………………. . Symbole : …………………………………………</text:p>
      <text:p text:style-name="Text_20_body">I en ……………………………………. . Symbole : …………………………………………</text:p>
      <text:p text:style-name="Text_20_body">P en ……………………………………. . Symbole : …………………………………………</text:p>
      <text:p text:style-name="Text_20_body">c) Calculer la puissance « reçue » par cette lampe.</text:p>
      <text:h text:style-name="Heading_20_2" text:outline-level="2"><text:bookmark-start text:name="__RefHeading___mecanique_3_points_4"/><text:bookmark-start text:name="mecanique_3_points"/>MECANIQUE ( 3 points )<text:bookmark-end text:name="__RefHeading___mecanique_3_points_4"/><text:bookmark-end text:name="mecanique_3_points"/></text:h>
      <text:h text:style-name="Heading_20_5" text:outline-level="5"><text:bookmark-start text:name="__RefHeading___exercice_n_4_5"/><text:bookmark-start text:name="exercice_n_4"/>EXERCICE N°4<text:bookmark-end text:name="__RefHeading___exercice_n_4_5"/><text:bookmark-end text:name="exercice_n_4"/></text:h>
      <text:p text:style-name="Text_20_body">La question 3 est indépendante des questions 1 et 2.</text:p>
      <text:p text:style-name="Text_20_body">Le schéma ci-dessous représente une bille en verre en équilibre sur une table. Cette bille est soumise à deux forces : son poids  et l’action ( ou réaction )  de la table. On appelle G son centre de gravité et O le point de contact entre la bille et la table.</text:p>
      <text:p text:style-name="Text_20_body"><draw:frame draw:style-name="media" draw:name="1" text:anchor-type="as-char" draw:z-index="1" svg:width="27.093333333333cm" style:rel-width="100%" svg:height="12.144375cm" style:rel-height="scale"><draw:image xlink:href="Pictures/b82b50568d9d04b00416220342ed8840.png" xlink:type="simple" xlink:show="embed" xlink:actuate="onLoad"/></draw:frame></text:p>
      <text:p text:style-name="Text_20_body">1°) Énoncer la condition d’équilibre d’un solide soumis à deux forces.</text:p>
      <text:p text:style-name="Text_20_body">2°) Modéliser ( ou schématiser ) sur le schéma donné l’action </text:p>
      <text:p text:style-name="Text_20_body">3°) a) Mesurer la longueur de la flèche représentant le vecteur </text:p>
      <text:p text:style-name="Text_20_body">b) Sachant que l’échelle utilisée est de 1 cm pour 0,02 N, calculer la valeur ( ou l’intensité ) du poids de la bill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59:29</meta:creation-date>
    <dc:creator>Generated</dc:creator>
    <dc:date>2026-09-07T18::59:29</dc:date>
    <dc:language>en-US</dc:language>
    <meta:editing-cycles>1</meta:editing-cycles>
    <meta:editing-duration>PT0S</meta:editing-duration>
    <dc:title>brevet:1996_creteil</dc:title>
  </office:meta>
</office:document-meta>
</file>