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8d06e748fbebf1d54afeac263835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es"/><text:bookmark-start text:name="__RefHeading___archives_1"/><text:bookmark-start text:name="archives"/>Archives<text:bookmark-end text:name="__RefHeading___archives_1"/><text:bookmark-end text:name="archives"/></text:h>
      <text:p text:style-name="Text_20_body">6ème 2016 2017</text:p>
      <text:p text:style-name="Text_20_body">6ème 2018 2019</text:p>
      <text:p text:style-name="Text_20_body">Ancienne progression 2017 2018</text:p>
      <text:p text:style-name="Text_20_body">EPI 2017-2018</text:p>
      <text:p text:style-name="Text_20_body">Confinement 2019-2020</text:p>
      <text:p text:style-name="Text_20_body">Confinement avril mai 2021</text:p>
      <text:h text:style-name="Heading_20_2" text:outline-level="2"><text:bookmark-start text:name="__RefHeading___eme_2"/><text:bookmark-start text:name="eme"/>5ème<text:bookmark-end text:name="__RefHeading___eme_2"/><text:bookmark-end text:name="eme"/></text:h>
      <text:p text:style-name="Text_20_body">Progression 2021 2022</text:p>
      <text:p text:style-name="Text_20_body">Progression 2022 2023</text:p>
      <text:p text:style-name="Text_20_body">Progression 2023 2024</text:p>
      <text:p text:style-name="Text_20_body">Progression 2024 2025</text:p>
      <text:h text:style-name="Heading_20_3" text:outline-level="3"><text:bookmark-start text:name="__RefHeading___programme_cycle_4_3"/><text:bookmark-start text:name="programme_cycle_4"/>Programme cycle 4<text:bookmark-end text:name="__RefHeading___programme_cycle_4_3"/><text:bookmark-end text:name="programme_cycle_4"/></text:h>
      <text:h text:style-name="Heading_20_2" text:outline-level="2"><text:bookmark-start text:name="__RefHeading___eme_4"/><text:bookmark-start text:name="eme1"/>4eme<text:bookmark-end text:name="__RefHeading___eme_4"/><text:bookmark-end text:name="eme1"/></text:h>
      <text:p text:style-name="Text_20_body">Progression 2021 2022</text:p>
      <text:p text:style-name="Text_20_body">Progression 2022 2023</text:p>
      <text:p text:style-name="Text_20_body">Progression 2023 2024</text:p>
      <text:h text:style-name="Heading_20_2" text:outline-level="2"><text:bookmark-start text:name="__RefHeading___eme_5"/><text:bookmark-start text:name="eme2"/>3eme<text:bookmark-end text:name="__RefHeading___eme_5"/><text:bookmark-end text:name="eme2"/></text:h>
      <text:p text:style-name="Text_20_body">Progression 2021 2022</text:p>
      <text:p text:style-name="Text_20_body">Progression 2022 2023</text:p>
      <text:p text:style-name="Text_20_body">Progression 2023 2024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p text:style-name="Text_20_body"><draw:frame draw:style-name="media" draw:name="0" text:anchor-type="as-char" draw:z-index="0" svg:width="5.08cm" style:rel-width="100%" svg:height="2.5929166666667cm" style:rel-height="scale"><draw:image xlink:href="Pictures/fd8d06e748fbebf1d54afeac263835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0:34</meta:creation-date>
    <dc:creator>Generated</dc:creator>
    <dc:date>2026-08-24T06::40:34</dc:date>
    <dc:language>en-US</dc:language>
    <meta:editing-cycles>1</meta:editing-cycles>
    <meta:editing-duration>PT0S</meta:editing-duration>
    <dc:title>archives</dc:title>
  </office:meta>
</office:document-meta>
</file>