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d85408a6aed6c6884c5b53e38315ad.png"/>
  <manifest:file-entry manifest:media-type="image/png" manifest:full-path="Pictures/45c62281d9a22c458500ac63a74ab569.png"/>
  <manifest:file-entry manifest:media-type="image/png" manifest:full-path="Pictures/3417082f9276df3710a104c5a84e60a7.png"/>
  <manifest:file-entry manifest:media-type="image/png" manifest:full-path="Pictures/3dfecd002376cdfd3b675493e6a7ecf3.png"/>
  <manifest:file-entry manifest:media-type="image/png" manifest:full-path="Pictures/4426e989ef07fc3f3f844ed2ef1b1f0a.png"/>
  <manifest:file-entry manifest:media-type="image/png" manifest:full-path="Pictures/421af1b5d372078eac592e5e42ef7884.png"/>
  <manifest:file-entry manifest:media-type="image/png" manifest:full-path="Pictures/f93058c568c23608a74a0ba4c5d4cdd5.png"/>
  <manifest:file-entry manifest:media-type="image/png" manifest:full-path="Pictures/f1ee4ec8afd6946427d309c5894f7f50.png"/>
  <manifest:file-entry manifest:media-type="image/png" manifest:full-path="Pictures/3de95cb6ed3f8688e09898e7d16d64a0.png"/>
  <manifest:file-entry manifest:media-type="image/png" manifest:full-path="Pictures/6dc3b7f714b37b54609f54c10d8125c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ki"/><text:bookmark-start text:name="__RefHeading___anki_1"/><text:bookmark-start text:name="anki"/>Anki<text:bookmark-end text:name="__RefHeading___anki_1"/><text:bookmark-end text:name="anki"/></text:h>
      <text:h text:style-name="Heading_20_2" text:outline-level="2"><text:bookmark-start text:name="__RefHeading___telechargement_2"/><text:bookmark-start text:name="telechargement"/>Téléchargement<text:bookmark-end text:name="__RefHeading___telechargement_2"/><text:bookmark-end text:name="telechargement"/></text:h>
      <text:p text:style-name="Text_20_body">https://apps.ankiweb.net/</text:p>
      <text:p text:style-name="Text_20_body">https://play.google.com/store/apps/details?id=com.ichi2.anki&amp;hl=fr</text:p>
      <text:h text:style-name="Heading_20_2" text:outline-level="2"><text:bookmark-start text:name="__RefHeading___creer_des_flashcards_sur_elea_3"/><text:bookmark-start text:name="creer_des_flashcards_sur_elea"/>Créer des flashcards sur ELEA<text:bookmark-end text:name="__RefHeading___creer_des_flashcards_sur_elea_3"/><text:bookmark-end text:name="creer_des_flashcards_sur_elea"/></text:h>
      <text:p text:style-name="Text_20_body">Possibilité de faire des flashcards en H5P mais impossible d'importer ou exporter. Impossible d'avoir une image sur le recto. possibilité seulement sur le verso.</text:p>
      <text:p text:style-name="Text_20_body">Astuce : faire un QCM avec 2 choix.</text:p>
      <text:p text:style-name="Text_20_body"><draw:frame draw:style-name="media" draw:name="0" text:anchor-type="as-char" draw:z-index="0" svg:width="32.305625cm" style:rel-width="100%" svg:height="12.514791666667cm" style:rel-height="scale"><draw:image xlink:href="Pictures/77d85408a6aed6c6884c5b53e38315ad.png" xlink:type="simple" xlink:show="embed" xlink:actuate="onLoad"/></draw:frame></text:p>
      <text:p text:style-name="Text_20_body"><draw:frame draw:style-name="media" draw:name="1" text:anchor-type="as-char" draw:z-index="1" svg:width="32.411458333333cm" style:rel-width="100%" svg:height="14.631458333333cm" style:rel-height="scale"><draw:image xlink:href="Pictures/45c62281d9a22c458500ac63a74ab569.png" xlink:type="simple" xlink:show="embed" xlink:actuate="onLoad"/></draw:frame></text:p>
      <text:p text:style-name="Text_20_body">Mettre en <text:span text:style-name="Strong_20_Emphasis">mode adaptatif</text:span> pour que le feedback soit affiché qiand on appuie sur <text:span text:style-name="Strong_20_Emphasis">Verifier</text:span>.</text:p>
      <text:p text:style-name="Text_20_body"><draw:frame draw:style-name="media" draw:name="2" text:anchor-type="as-char" draw:z-index="2" svg:width="16.959791666667cm" svg:height="9.04875cm"><draw:image xlink:href="Pictures/3417082f9276df3710a104c5a84e60a7.png" xlink:type="simple" xlink:show="embed" xlink:actuate="onLoad"/></draw:frame></text:p>
      <text:p text:style-name="Text_20_body">Mettre Feedback Specifique</text:p>
      <text:p text:style-name="Text_20_body"><draw:frame draw:style-name="media" draw:name="3" text:anchor-type="as-char" draw:z-index="3" svg:width="23.309791666667cm" style:rel-width="100%" svg:height="10.503958333333cm" style:rel-height="scale"><draw:image xlink:href="Pictures/3dfecd002376cdfd3b675493e6a7ecf3.png" xlink:type="simple" xlink:show="embed" xlink:actuate="onLoad"/></draw:frame></text:p>
      <text:h text:style-name="Heading_20_2" text:outline-level="2"><text:bookmark-start text:name="__RefHeading___exporter_au_format_json_4"/><text:bookmark-start text:name="exporter_au_format_json"/>Exporter au format JSON<text:bookmark-end text:name="__RefHeading___exporter_au_format_json_4"/><text:bookmark-end text:name="exporter_au_format_json"/></text:h>
      <text:p text:style-name="Text_20_body">Installer le greffon : https://ankiweb.net/shared/info/1788670778</text:p>
      <text:p text:style-name="Text_20_body"><draw:frame draw:style-name="media" draw:name="4" text:anchor-type="as-char" draw:z-index="4" svg:width="25.426458333333cm" style:rel-width="100%" svg:height="5.7414583333333cm" style:rel-height="scale"><draw:image xlink:href="Pictures/4426e989ef07fc3f3f844ed2ef1b1f0a.png" xlink:type="simple" xlink:show="embed" xlink:actuate="onLoad"/></draw:frame></text:p>
      <text:p text:style-name="Text_20_body"><draw:frame draw:style-name="media" draw:name="5" text:anchor-type="as-char" draw:z-index="5" svg:width="18.57375cm" style:rel-width="100%" svg:height="8.5195833333333cm" style:rel-height="scale"><draw:image xlink:href="Pictures/421af1b5d372078eac592e5e42ef7884.png" xlink:type="simple" xlink:show="embed" xlink:actuate="onLoad"/></draw:frame></text:p>
      <text:p text:style-name="Text_20_body">Ajouter anki_to_moodle_Json2XML.exe  dans le répertoire Source python</text:p>
      <text:p text:style-name="Text_20_body"><draw:frame draw:style-name="media" draw:name="6" text:anchor-type="as-char" draw:z-index="6" svg:width="21.007916666667cm" style:rel-width="100%" svg:height="4.4185416666667cm" style:rel-height="scale"><draw:image xlink:href="Pictures/f93058c568c23608a74a0ba4c5d4cdd5.png" xlink:type="simple" xlink:show="embed" xlink:actuate="onLoad"/></draw:frame></text:p>
      <text:p text:style-name="Text_20_body">Le lancer puis importer le fichier <text:span text:style-name="Strong_20_Emphasis">deck_to_moodle.xml</text:span> dans ELEA</text:p>
      <text:p text:style-name="Text_20_body"><draw:frame draw:style-name="media" draw:name="7" text:anchor-type="as-char" draw:z-index="7" svg:width="24.500416666667cm" style:rel-width="100%" svg:height="18.864791666667cm" style:rel-height="scale"><draw:image xlink:href="Pictures/f1ee4ec8afd6946427d309c5894f7f50.png" xlink:type="simple" xlink:show="embed" xlink:actuate="onLoad"/></draw:frame></text:p>
      <text:h text:style-name="Heading_20_2" text:outline-level="2"><text:bookmark-start text:name="__RefHeading___conversion_digiflashcards_vers_anki_5"/><text:bookmark-start text:name="conversion_digiflashcards_vers_anki"/>Conversion Digiflashcards vers Anki<text:bookmark-end text:name="__RefHeading___conversion_digiflashcards_vers_anki_5"/><text:bookmark-end text:name="conversion_digiflashcards_vers_anki"/></text:h>
      <text:p text:style-name="Text_20_body">Exporter la série</text:p>
      <text:p text:style-name="Text_20_body"><draw:frame draw:style-name="media" draw:name="8" text:anchor-type="as-char" draw:z-index="8" svg:width="41.063333333333cm" style:rel-width="100%" svg:height="22.38375cm" style:rel-height="scale"><draw:image xlink:href="Pictures/3de95cb6ed3f8688e09898e7d16d64a0.png" xlink:type="simple" xlink:show="embed" xlink:actuate="onLoad"/></draw:frame></text:p>
      <text:p text:style-name="Text_20_body">Décompresser</text:p>
      <text:p text:style-name="Text_20_body"><draw:frame draw:style-name="media" draw:name="9" text:anchor-type="as-char" draw:z-index="9" svg:width="20.769791666667cm" style:rel-width="100%" svg:height="2.9897916666667cm" style:rel-height="scale"><draw:image xlink:href="Pictures/6dc3b7f714b37b54609f54c10d8125cd.png" xlink:type="simple" xlink:show="embed" xlink:actuate="onLoad"/></draw:frame></text:p>
      <text:p text:style-name="Text_20_body">Placer le programme python  et le lancer</text:p>
      <text:p text:style-name="Text_20_body">Importer le .apkg dans Ank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1::53:06</meta:creation-date>
    <dc:creator>Generated</dc:creator>
    <dc:date>2026-08-10T01::53:06</dc:date>
    <dc:language>en-US</dc:language>
    <meta:editing-cycles>1</meta:editing-cycles>
    <meta:editing-duration>PT0S</meta:editing-duration>
    <dc:title>anki</dc:title>
  </office:meta>
</office:document-meta>
</file>