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694e0de4f0bc5d0f6a0ab5972279b0.png"/>
  <manifest:file-entry manifest:media-type="image/png" manifest:full-path="Pictures/1f4e98822ed45be13a7a799299d80004.png"/>
  <manifest:file-entry manifest:media-type="image/png" manifest:full-path="Pictures/e730e5a70d519f9dcd22a47c11eb4680.png"/>
  <manifest:file-entry manifest:media-type="image/png" manifest:full-path="Pictures/590b7ca93b455163593a75a91e1af4f1.png"/>
  <manifest:file-entry manifest:media-type="image/png" manifest:full-path="Pictures/344ed41d5396ee9dd8c27244690f2d8b.png"/>
  <manifest:file-entry manifest:media-type="image/png" manifest:full-path="Pictures/1bc61b34247d9393d45572a9866c0a28.png"/>
  <manifest:file-entry manifest:media-type="image/png" manifest:full-path="Pictures/449bc3a41dd2a71d94a88819397bfcef.png"/>
  <manifest:file-entry manifest:media-type="image/png" manifest:full-path="Pictures/b4c73c6f9133eb9ef877177584443a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imations_en_scratch"/><text:bookmark-start text:name="__RefHeading___animation_eolienne_1"/><text:bookmark-start text:name="animation_eolienne"/>Animation Eolienne<text:bookmark-end text:name="__RefHeading___animation_eolienne_1"/><text:bookmark-end text:name="animation_eolienne"/></text:h>
      <text:h text:style-name="Heading_20_2" text:outline-level="2"><text:bookmark-start text:name="__RefHeading___dessiner_l_helice_2"/><text:bookmark-start text:name="dessiner_l_helice"/>1. Dessiner l'hélice<text:bookmark-end text:name="__RefHeading___dessiner_l_helice_2"/><text:bookmark-end text:name="dessiner_l_helice"/></text:h>
      <text:p text:style-name="Text_20_body">En traçant</text:p>
      <text:p text:style-name="Text_20_body"><draw:frame draw:style-name="media" draw:name="0" text:anchor-type="as-char" draw:z-index="0" svg:width="7.540625cm" style:rel-width="100%" svg:height="5.476875cm" style:rel-height="scale"><draw:image xlink:href="Pictures/75694e0de4f0bc5d0f6a0ab5972279b0.png" xlink:type="simple" xlink:show="embed" xlink:actuate="onLoad"/></draw:frame></text:p>
      <text:p text:style-name="Text_20_body">Puis</text:p>
      <text:p text:style-name="Text_20_body"><draw:frame draw:style-name="media" draw:name="1" text:anchor-type="as-char" draw:z-index="1" svg:width="11.059583333333cm" svg:height="10.080625cm"><draw:image xlink:href="Pictures/1f4e98822ed45be13a7a799299d80004.png" xlink:type="simple" xlink:show="embed" xlink:actuate="onLoad"/></draw:frame></text:p>
      <text:p text:style-name="Text_20_body">Il faut obtenir</text:p>
      <text:p text:style-name="Text_20_body">Il faut créer un nouveau sprite</text:p>
      <text:p text:style-name="Text_20_body"><draw:frame draw:style-name="media" draw:name="2" text:anchor-type="as-char" draw:z-index="2" svg:width="11.879791666667cm" svg:height="11.694583333333cm"><draw:image xlink:href="Pictures/e730e5a70d519f9dcd22a47c11eb4680.png" xlink:type="simple" xlink:show="embed" xlink:actuate="onLoad"/></draw:frame></text:p>
      <text:p text:style-name="Text_20_body">Puis aller dans costume</text:p>
      <text:p text:style-name="Text_20_body"><draw:frame draw:style-name="media" draw:name="3" text:anchor-type="as-char" draw:z-index="3" svg:width="9.5779166666667cm" style:rel-width="100%" svg:height="5.1064583333333cm" style:rel-height="scale"><draw:image xlink:href="Pictures/590b7ca93b455163593a75a91e1af4f1.png" xlink:type="simple" xlink:show="embed" xlink:actuate="onLoad"/></draw:frame></text:p>
      <text:p text:style-name="Text_20_body">Choisir aucun remplissage</text:p>
      <text:p text:style-name="Text_20_body"><draw:frame draw:style-name="media" draw:name="4" text:anchor-type="as-char" draw:z-index="4" svg:width="6.0325cm" style:rel-width="100%" svg:height="9.763125cm" style:rel-height="scale"><draw:image xlink:href="Pictures/344ed41d5396ee9dd8c27244690f2d8b.png" xlink:type="simple" xlink:show="embed" xlink:actuate="onLoad"/></draw:frame></text:p>
      <text:p text:style-name="Text_20_body">Puis tracer le premier cercle</text:p>
      <text:p text:style-name="Text_20_body"><draw:frame draw:style-name="media" draw:name="5" text:anchor-type="as-char" draw:z-index="5" svg:width="19.05cm" style:rel-width="100%" svg:height="14.684375cm" style:rel-height="scale"><draw:image xlink:href="Pictures/1bc61b34247d9393d45572a9866c0a28.png" xlink:type="simple" xlink:show="embed" xlink:actuate="onLoad"/></draw:frame></text:p>
      <text:p text:style-name="Text_20_body">Ensuite on copie-colle un autre cercle</text:p>
      <text:p text:style-name="Text_20_body"><draw:frame draw:style-name="media" draw:name="6" text:anchor-type="as-char" draw:z-index="6" svg:width="17.647708333333cm" style:rel-width="100%" svg:height="12.752916666667cm" style:rel-height="scale"><draw:image xlink:href="Pictures/449bc3a41dd2a71d94a88819397bfcef.png" xlink:type="simple" xlink:show="embed" xlink:actuate="onLoad"/></draw:frame></text:p>
      <text:p text:style-name="Text_20_body">On copie colle plusieurs cercles jusqu'à obtenir</text:p>
      <text:p text:style-name="Text_20_body"><draw:frame draw:style-name="media" draw:name="7" text:anchor-type="as-char" draw:z-index="7" svg:width="17.753541666667cm" style:rel-width="100%" svg:height="12.594166666667cm" style:rel-height="scale"><draw:image xlink:href="Pictures/b4c73c6f9133eb9ef877177584443a9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50:32</meta:creation-date>
    <dc:creator>Generated</dc:creator>
    <dc:date>2026-08-14T13::50:32</dc:date>
    <dc:language>en-US</dc:language>
    <meta:editing-cycles>1</meta:editing-cycles>
    <meta:editing-duration>PT0S</meta:editing-duration>
    <dc:title>animations_en_scratch</dc:title>
  </office:meta>
</office:document-meta>
</file>