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ae3aedfd997d7aec96298fb892bd4b2.png"/>
  <manifest:file-entry manifest:media-type="image/png" manifest:full-path="Pictures/715040beb63bb6b2b7b5980ac849ce09.png"/>
  <manifest:file-entry manifest:media-type="image/png" manifest:full-path="Pictures/48c9827be73ed28286bd42ac953cbf00.png"/>
  <manifest:file-entry manifest:media-type="image/png" manifest:full-path="Pictures/55626c0473e941eab505f65179e59c60.png"/>
  <manifest:file-entry manifest:media-type="image/png" manifest:full-path="Pictures/faf03a98018793547d5e7fa0b190264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5"/><text:bookmark-start text:name="__RefHeading___seance_5_1"/><text:bookmark-start text:name="seance_5"/>Séance 5<text:bookmark-end text:name="__RefHeading___seance_5_1"/><text:bookmark-end text:name="seance_5"/></text:h>
      <text:h text:style-name="Heading_20_2" text:outline-level="2"><text:bookmark-start text:name="__RefHeading___correction_de_l_activite_1_de_la_semaine_derniere_suite_et_fin_2"/><text:bookmark-start text:name="correction_de_l_activite_1_de_la_semaine_derniere_suite_et_fin"/>1. Correction de l'activité 1 de la semaine dernière (suite et fin)<text:bookmark-end text:name="__RefHeading___correction_de_l_activite_1_de_la_semaine_derniere_suite_et_fin_2"/><text:bookmark-end text:name="correction_de_l_activite_1_de_la_semaine_derniere_suite_et_fin"/></text:h>
      <text:p text:style-name="Text_20_body">https://nuage03.apps.education.fr/index.php/s/7mbGrjD3GtkTNAj</text:p>
      <text:p text:style-name="Text_20_body"><draw:frame draw:style-name="media" draw:name="0" text:anchor-type="as-char" draw:z-index="0" svg:width="24.500416666667cm" style:rel-width="100%" svg:height="13.282083333333cm" style:rel-height="scale"><draw:image xlink:href="Pictures/3ae3aedfd997d7aec96298fb892bd4b2.png" xlink:type="simple" xlink:show="embed" xlink:actuate="onLoad"/></draw:frame></text:p>
      <text:h text:style-name="Heading_20_2" text:outline-level="2"><text:bookmark-start text:name="__RefHeading___correction_travail_a_la_maison_sur_le_plastique_3"/><text:bookmark-start text:name="correction_travail_a_la_maison_sur_le_plastique"/>2. Correction travail à la maison sur le plastique<text:bookmark-end text:name="__RefHeading___correction_travail_a_la_maison_sur_le_plastique_3"/><text:bookmark-end text:name="correction_travail_a_la_maison_sur_le_plastique"/></text:h>
      <text:p text:style-name="Text_20_body">À la maison, trouver le nom d'objets fait à partir de différents plastiques et les noter dans un tableau côté exercice 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Nom plastique</text:p>
          </table:table-cell>
          <table:table-cell office:value-type="string" table:style-name="tablecell">
            <text:p text:style-name="tablealignleft">nom des objets</text:p>
          </table:table-cell>
        </table:table-row>
        <table:table-row>
          <table:table-cell office:value-type="string" table:style-name="tablecell">
            <text:p text:style-name="tablealignleft">polyéthylène PE (le PELD ou PEBD ou PEHD, c'est la même chose) <draw:frame draw:style-name="media" draw:name="1" text:anchor-type="as-char" draw:z-index="1" svg:width="2.0902083333333cm" style:rel-width="100%" svg:height="2.4341666666667cm" style:rel-height="scale"><draw:image xlink:href="Pictures/715040beb63bb6b2b7b5980ac849ce09.png" xlink:type="simple" xlink:show="embed" xlink:actuate="onLoad"/></draw:frame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olypropylène PP <draw:frame draw:style-name="media" draw:name="2" text:anchor-type="as-char" draw:z-index="2" svg:width="2.8839583333333cm" style:rel-width="100%" svg:height="2.0902083333333cm" style:rel-height="scale"><draw:image xlink:href="Pictures/48c9827be73ed28286bd42ac953cbf00.png" xlink:type="simple" xlink:show="embed" xlink:actuate="onLoad"/></draw:frame>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olystyrène PS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polyéthylène téréphtalate PET <draw:frame draw:style-name="media" draw:name="3" text:anchor-type="as-char" draw:z-index="3" svg:width="2.54cm" style:rel-width="100%" svg:height="2.6458333333333cm" style:rel-height="scale"><draw:image xlink:href="Pictures/55626c0473e941eab505f65179e59c60.png" xlink:type="simple" xlink:show="embed" xlink:actuate="onLoad"/></draw:frame></text:p>
          </table:table-cell>
          <table:table-cell office:value-type="string" table:style-name="tablecell"/>
        </table:table-row>
      </table:table>
      <text:p text:style-name="Text_20_body">https://nuage03.apps.education.fr/index.php/s/Bf8DFBBbReMM9kN</text:p>
      <text:h text:style-name="Heading_20_2" text:outline-level="2"><text:bookmark-start text:name="__RefHeading___tp_separer_differents_plastiques_4"/><text:bookmark-start text:name="tp_separer_differents_plastiques"/>3. TP séparer différents plastiques<text:bookmark-end text:name="__RefHeading___tp_separer_differents_plastiques_4"/><text:bookmark-end text:name="tp_separer_differents_plastiques"/></text:h>
      <text:p text:style-name="Text_20_body">https://nuage03.apps.education.fr/index.php/s/E4jox8Y2TjEjkNR</text:p>
      <text:p text:style-name="Text_20_body"><draw:frame draw:style-name="media" draw:name="4" text:anchor-type="as-char" draw:z-index="4" svg:width="8.651875cm" style:rel-width="100%" svg:height="12.117916666667cm" style:rel-height="scale"><draw:image xlink:href="Pictures/faf03a98018793547d5e7fa0b1902649.png" xlink:type="simple" xlink:show="embed" xlink:actuate="onLoad"/></draw:frame></text:p>
      <text:h text:style-name="Heading_20_2" text:outline-level="2"><text:bookmark-start text:name="__RefHeading___a_faire_pour_la_semaine_prochaine_5"/><text:bookmark-start text:name="a_faire_pour_la_semaine_prochaine"/>3. À faire pour la semaine prochaine<text:bookmark-end text:name="__RefHeading___a_faire_pour_la_semaine_prochaine_5"/><text:bookmark-end text:name="a_faire_pour_la_semaine_prochaine"/></text:h>
      <text:p text:style-name="Text_20_body">Côté leçon : coller les objets sur un axe du temps. Durée de la décomposition dans la nature<text:line-break/>
https://nuage03.apps.education.fr/index.php/s/nf5mbJ5ABJKBmf8</text:p>
      <text:p text:style-name="Text_20_body">côté exercice : Donner la définition de ces 5 changements d'état :</text:p>
      <text:p text:style-name="Text_20_body">- fusion</text:p>
      <text:p text:style-name="Text_20_body">- solidification</text:p>
      <text:p text:style-name="Text_20_body">- vaporisation</text:p>
      <text:p text:style-name="Text_20_body">- évaporation</text:p>
      <text:p text:style-name="Text_20_body">- liquéfa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2::57:56</meta:creation-date>
    <dc:creator>Generated</dc:creator>
    <dc:date>2026-08-24T02::57:56</dc:date>
    <dc:language>en-US</dc:language>
    <meta:editing-cycles>1</meta:editing-cycles>
    <meta:editing-duration>PT0S</meta:editing-duration>
    <dc:title>6eme20252026:seance_5</dc:title>
  </office:meta>
</office:document-meta>
</file>