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38a433c554b2ad5830b2769fed72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test_sur_les_saisons_2"/><text:bookmark-start text:name="test_sur_les_saisons"/>1. Test sur les saisons<text:bookmark-end text:name="__RefHeading___test_sur_les_saisons_2"/><text:bookmark-end text:name="test_sur_les_saisons"/></text:h>
      <text:h text:style-name="Heading_20_2" text:outline-level="2"><text:bookmark-start text:name="__RefHeading___prise_en_main_du_materiel_en_electricite_3"/><text:bookmark-start text:name="prise_en_main_du_materiel_en_electricite"/>2. prise en main du matériel en électricité<text:bookmark-end text:name="__RefHeading___prise_en_main_du_materiel_en_electricite_3"/><text:bookmark-end text:name="prise_en_main_du_materiel_en_electricite"/></text:h>
      <text:p text:style-name="Text_20_body"><draw:frame draw:style-name="media" draw:name="0" text:anchor-type="as-char" draw:z-index="0" svg:width="38.867291666667cm" style:rel-width="100%" svg:height="16.98625cm" style:rel-height="scale"><draw:image xlink:href="Pictures/4e38a433c554b2ad5830b2769fed723b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pprendre le nom et le symbole de la pile et de la lam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02:50</meta:creation-date>
    <dc:creator>Generated</dc:creator>
    <dc:date>2026-09-17T02::02:50</dc:date>
    <dc:language>en-US</dc:language>
    <meta:editing-cycles>1</meta:editing-cycles>
    <meta:editing-duration>PT0S</meta:editing-duration>
    <dc:title>6eme20252026:seance_27</dc:title>
  </office:meta>
</office:document-meta>
</file>