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931461032e7fe01b7fb7de473e54ee7e.png"/>
  <manifest:file-entry manifest:media-type="image/png" manifest:full-path="Pictures/b3e736a5740c00825aebd8e6d9882a17.png"/>
  <manifest:file-entry manifest:media-type="image/png" manifest:full-path="Pictures/b73eb67468625d1ec7e1ec81ae71c419.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1cm" fo:margin-right="1cm" fo:margin-top="1cm" fo:margin-bottom="1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6eme20252026:seance_25"/><text:bookmark-start text:name="__RefHeading___seance_25_1"/><text:bookmark-start text:name="seance_25"/>Séance 25<text:bookmark-end text:name="__RefHeading___seance_25_1"/><text:bookmark-end text:name="seance_25"/></text:h>
      <text:h text:style-name="Heading_20_2" text:outline-level="2"><text:bookmark-start text:name="__RefHeading___retour_sur_le_tp_jour_nuit_2"/><text:bookmark-start text:name="retour_sur_le_tp_jour_nuit"/>1. Retour sur le TP jour nuit<text:bookmark-end text:name="__RefHeading___retour_sur_le_tp_jour_nuit_2"/><text:bookmark-end text:name="retour_sur_le_tp_jour_nuit"/></text:h>
      <text:p text:style-name="Text_20_body"><draw:frame draw:style-name="media" draw:name="0" text:anchor-type="as-char" draw:z-index="0" svg:width="22.5425cm" style:rel-width="100%" svg:height="4.8154166666667cm" style:rel-height="scale"><draw:image xlink:href="Pictures/931461032e7fe01b7fb7de473e54ee7e.png" xlink:type="simple" xlink:show="embed" xlink:actuate="onLoad"/></draw:frame></text:p>
      <text:p text:style-name="Text_20_body"><draw:frame draw:style-name="media" draw:name="1" text:anchor-type="as-char" draw:z-index="1" svg:width="22.965833333333cm" style:rel-width="100%" svg:height="19.473333333333cm" style:rel-height="scale"><draw:image xlink:href="Pictures/b3e736a5740c00825aebd8e6d9882a17.png" xlink:type="simple" xlink:show="embed" xlink:actuate="onLoad"/></draw:frame></text:p>
      <text:h text:style-name="Heading_20_2" text:outline-level="2"><text:bookmark-start text:name="__RefHeading___chp_vi_lumiere_3"/><text:bookmark-start text:name="chp_vi_lumiere"/>2. Chp VI Lumière<text:bookmark-end text:name="__RefHeading___chp_vi_lumiere_3"/><text:bookmark-end text:name="chp_vi_lumiere"/></text:h>
      <text:h text:style-name="Heading_20_3" text:outline-level="3"><text:bookmark-start text:name="__RefHeading___i._mouvement_apparent_du_soleil_4"/><text:bookmark-start text:name="i._mouvement_apparent_du_soleil"/>I. Mouvement apparent du Soleil<text:bookmark-end text:name="__RefHeading___i._mouvement_apparent_du_soleil_4"/><text:bookmark-end text:name="i._mouvement_apparent_du_soleil"/></text:h>
      <text:p text:style-name="Text_20_body">Quand on voit le Soleil, c'est le jour sinon c'est la nuit.</text:p>
      <text:p text:style-name="Text_20_body">Le Soleil ne lève à l'est et se couche à l'ouest.</text:p>
      <text:p text:style-name="Text_20_body"><text:span text:style-name="Strong_20_Emphasis">II. Alternance du jour et de la nuit</text:span> <text:line-break/>
La Terre se décompose en deux parties: une partie orientée vers le Soleil (qui est alors éclairée) et une autre partie qui ne l'est pas (L'ombre propre de La Terre).</text:p>
      <text:p text:style-name="Text_20_body"><draw:frame draw:style-name="media" draw:name="2" text:anchor-type="as-char" draw:z-index="2" svg:width="32.041041666667cm" style:rel-width="100%" svg:height="17.885833333333cm" style:rel-height="scale"><draw:image xlink:href="Pictures/b73eb67468625d1ec7e1ec81ae71c419.png" xlink:type="simple" xlink:show="embed" xlink:actuate="onLoad"/></draw:frame></text:p>
      <text:p text:style-name="Text_20_body">La Terre effectue un mouvement de rotation sur elle-même en 24h.</text:p>
      <text:p text:style-name="Text_20_body">III. Saisons <text:line-break/>
Les saisons (printemps, été, automne et hiver) sont des périodes de l'année. En été, Le jour dure plus longtemps que La nuit et Le mouvement apparent du Soleil est alors plus haut dans Le ciel. En hiver, c'est l'inverse : Le jour est plus court que la nuit et le Soleil apparaît bas dans Le ciel. <text:line-break/>
Le printemps et L'automne sont des saisons intermédiaires : Le jour est aussi Long que la nuit aux équinoxes et la trajectoire du Soleil dans Le ciel n'est ni très haute, ni très basse.<text:line-break/>
Entre les deux hémisphères nord et sud, Les saisons sont inversées. Par exemple, si la France, dans l'hémisphère nord, est en été, alors l'Australie, dans l'hémisphère sud, est en hiver. <text:line-break/>
Les saisons sont dues à l'inclinaison de l'axe de rotation de La Terre par rapport au plan de son orbite autour du Soleil.</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1cm" fo:margin-right="1cm" fo:margin-top="1cm" fo:margin-bottom="1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c "Mort"</meta:generator>
    <meta:initial-creator>Generated</meta:initial-creator>
    <meta:creation-date>2026-09-07T18::59:53</meta:creation-date>
    <dc:creator>Generated</dc:creator>
    <dc:date>2026-09-07T18::59:53</dc:date>
    <dc:language>en-US</dc:language>
    <meta:editing-cycles>1</meta:editing-cycles>
    <meta:editing-duration>PT0S</meta:editing-duration>
    <dc:title>6eme20252026:seance_25</dc:title>
  </office:meta>
</office:document-meta>
</file>