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65b67462f15889ab59a0fc9b35edde.png"/>
  <manifest:file-entry manifest:media-type="image/png" manifest:full-path="Pictures/bc6ba889baeac42f0a676696608a02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activite_1_suite_et_fin_2"/><text:bookmark-start text:name="activite_1_suite_et_fin"/>1. Activité 1 (suite et fin)<text:bookmark-end text:name="__RefHeading___activite_1_suite_et_fin_2"/><text:bookmark-end text:name="activite_1_suite_et_fin"/></text:h>
      <text:p text:style-name="Text_20_body">Faire 3/9 à 4/9</text:p>
      <text:p text:style-name="Text_20_body"><draw:frame draw:style-name="media" draw:name="0" text:anchor-type="as-char" draw:z-index="0" svg:width="20.558125cm" style:rel-width="100%" svg:height="28.8925cm" style:rel-height="scale"><draw:image xlink:href="Pictures/9965b67462f15889ab59a0fc9b35edde.png" xlink:type="simple" xlink:show="embed" xlink:actuate="onLoad"/></draw:frame></text:p>
      <text:h text:style-name="Heading_20_2" text:outline-level="2"><text:bookmark-start text:name="__RefHeading___activite_2_chaines_energetiques_3"/><text:bookmark-start text:name="activite_2_chaines_energetiques"/>2. Activité 2 Chaines énergétiques<text:bookmark-end text:name="__RefHeading___activite_2_chaines_energetiques_3"/><text:bookmark-end text:name="activite_2_chaines_energetiques"/></text:h>
      <text:p text:style-name="Text_20_body">https://nuage03.apps.education.fr/index.php/s/kkfbLJgd37LYHmp</text:p>
      <text:p text:style-name="Text_20_body"><draw:frame draw:style-name="media" draw:name="1" text:anchor-type="as-char" draw:z-index="1" svg:width="23.627291666667cm" style:rel-width="100%" svg:height="21.219583333333cm" style:rel-height="scale"><draw:image xlink:href="Pictures/bc6ba889baeac42f0a676696608a021d.png" xlink:type="simple" xlink:show="embed" xlink:actuate="onLoad"/></draw:frame></text:p>
      <text:h text:style-name="Heading_20_2" text:outline-level="2"><text:bookmark-start text:name="__RefHeading___refaire_les_activites_faites_aujourd_hui_4"/><text:bookmark-start text:name="refaire_les_activites_faites_aujourd_hui"/>3. Refaire les activités faites aujourd'hui<text:bookmark-end text:name="__RefHeading___refaire_les_activites_faites_aujourd_hui_4"/><text:bookmark-end text:name="refaire_les_activites_faites_aujourd_hu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2::26:01</meta:creation-date>
    <dc:creator>Generated</dc:creator>
    <dc:date>2026-08-26T12::26:01</dc:date>
    <dc:language>en-US</dc:language>
    <meta:editing-cycles>1</meta:editing-cycles>
    <meta:editing-duration>PT0S</meta:editing-duration>
    <dc:title>6eme20252026:seance_22</dc:title>
  </office:meta>
</office:document-meta>
</file>