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6eme20182019:page_de_presentation"/>Afin de commémorer les 150 ans du tableau périodique, chaque cahier d'élève représentera une case de ce tableau.</text:p>
      <text:p text:style-name="Text_20_body">Sur la page il doit y avoir :</text:p>
      <text:p text:style-name="Text_20_body">- le nom et le prénom de l'élève et sa classe.</text:p>
      <text:p text:style-name="Text_20_body">- Sur quasiment toute la page doit apparaître le symbole de l'atome H, He, Li, … la 2ème lettre est toujours minuscule</text:p>
      <text:p text:style-name="Text_20_body">- En bas le nom de l'atome</text:p>
      <text:p text:style-name="Text_20_body">- en haut à gauche, le numéro de l'atome</text:p>
      <text:p text:style-name="Text_20_body">Exemple 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7::24:24</meta:creation-date>
    <dc:creator>Generated</dc:creator>
    <dc:date>2026-08-24T07::24:24</dc:date>
    <dc:language>en-US</dc:language>
    <meta:editing-cycles>1</meta:editing-cycles>
    <meta:editing-duration>PT0S</meta:editing-duration>
    <dc:title>6eme20182019:page_de_presentation</dc:title>
  </office:meta>
</office:document-meta>
</file>