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c389119d76e9ff43a96775b9a76c3b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:seance_9"/><text:bookmark-start text:name="__RefHeading___seance_9_1"/><text:bookmark-start text:name="seance_9"/>Séance 9<text:bookmark-end text:name="__RefHeading___seance_9_1"/><text:bookmark-end text:name="seance_9"/></text:h>
      <text:h text:style-name="Heading_20_2" text:outline-level="2"><text:bookmark-start text:name="__RefHeading___correction_exercice_qui_etait_a_faire_2"/><text:bookmark-start text:name="correction_exercice_qui_etait_a_faire"/>1. Correction exercice qui était à faire<text:bookmark-end text:name="__RefHeading___correction_exercice_qui_etait_a_faire_2"/><text:bookmark-end text:name="correction_exercice_qui_etait_a_faire"/></text:h>
      <text:p text:style-name="Text_20_body"><draw:frame draw:style-name="media" draw:name="0" text:anchor-type="as-char" draw:z-index="0" svg:width="22.780625cm" style:rel-width="100%" svg:height="15.583958333333cm" style:rel-height="scale"><draw:image xlink:href="Pictures/bc389119d76e9ff43a96775b9a76c3b2.png" xlink:type="simple" xlink:show="embed" xlink:actuate="onLoad"/></draw:frame></text:p>
      <text:h text:style-name="Heading_20_2" text:outline-level="2"><text:bookmark-start text:name="__RefHeading___test_sur_wooflash_3"/><text:bookmark-start text:name="test_sur_wooflash"/>2. Test sur Wooflash<text:bookmark-end text:name="__RefHeading___test_sur_wooflash_3"/><text:bookmark-end text:name="test_sur_wooflash"/></text:h>
      <text:h text:style-name="Heading_20_2" text:outline-level="2"><text:bookmark-start text:name="__RefHeading___travail_de_conversion_sur_elea_pour_les_plus_rapides_4"/><text:bookmark-start text:name="travail_de_conversion_sur_elea_pour_les_plus_rapides"/>3. Travail de conversion sur ELEA pour les plus rapides<text:bookmark-end text:name="__RefHeading___travail_de_conversion_sur_elea_pour_les_plus_rapides_4"/><text:bookmark-end text:name="travail_de_conversion_sur_elea_pour_les_plus_rapides"/></text:h>
      <text:h text:style-name="Heading_20_2" text:outline-level="2"><text:bookmark-start text:name="__RefHeading___correction_du_travail_de_la_semaine_derniere_activite_2_5"/><text:bookmark-start text:name="correction_du_travail_de_la_semaine_derniere_activite_2"/>4. Correction du travail de la semaine dernière (activité 2)<text:bookmark-end text:name="__RefHeading___correction_du_travail_de_la_semaine_derniere_activite_2_5"/><text:bookmark-end text:name="correction_du_travail_de_la_semaine_derniere_activite_2"/></text:h>
      <text:p text:style-name="Text_20_body">https://nuage03.apps.education.fr/index.php/s/qiiXM4j5gySML5D</text:p>
      <text:h text:style-name="Heading_20_2" text:outline-level="2"><text:bookmark-start text:name="__RefHeading___a_faire_pour_la_semaine_prochaine_6"/><text:bookmark-start text:name="a_faire_pour_la_semaine_prochaine"/>5. A faire pour la semaine prochaine<text:bookmark-end text:name="__RefHeading___a_faire_pour_la_semaine_prochaine_6"/><text:bookmark-end text:name="a_faire_pour_la_semaine_prochaine"/></text:h>
      <text:p text:style-name="Text_20_body">Refaire côté exercice (à la fin du cahier) tous les schémas de l'activité 2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6::03:13</meta:creation-date>
    <dc:creator>Generated</dc:creator>
    <dc:date>2026-08-10T16::03:13</dc:date>
    <dc:language>en-US</dc:language>
    <meta:editing-cycles>1</meta:editing-cycles>
    <meta:editing-duration>PT0S</meta:editing-duration>
    <dc:title>6eme:seance_9</dc:title>
  </office:meta>
</office:document-meta>
</file>