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6eme:progression_2024_2025"/> 12/09/2024</text:p>
      <text:p text:style-name="Text_20_body">Séance 2 19/09/2024</text:p>
      <text:p text:style-name="Text_20_body">Séance 3 26/09/2024</text:p>
      <text:p text:style-name="Text_20_body">Séance 4 03/10/2024</text:p>
      <text:p text:style-name="Text_20_body">Séance 5 10/10/2024</text:p>
      <text:p text:style-name="Text_20_body">Séance 6 17/10/2024</text:p>
      <text:p text:style-name="Text_20_body">Séance 7 7/11/2024</text:p>
      <text:p text:style-name="Text_20_body">Séance 8 14/11/2024</text:p>
      <text:p text:style-name="Text_20_body">Séance 9 21/11/2024</text:p>
      <text:p text:style-name="Text_20_body">Séance 10 12/12/2024</text:p>
      <text:p text:style-name="Text_20_body">Séance 11 19/12/2024</text:p>
      <text:p text:style-name="Text_20_body">Séance 12 9/01/2025</text:p>
      <text:p text:style-name="Text_20_body">Séance 13 16/01/2025</text:p>
      <text:p text:style-name="Text_20_body">Séance 14 23/01/2025</text:p>
      <text:p text:style-name="Text_20_body">Séance 15 et 16 30/01/2025 et 6/02/2025</text:p>
      <text:p text:style-name="Text_20_body">Séance 17 13/02/2025</text:p>
      <text:p text:style-name="Text_20_body">Séance 18 20/02/2025</text:p>
      <text:p text:style-name="Text_20_body">Séance 19 13/03/2025</text:p>
      <text:p text:style-name="Text_20_body">Séance 20 20/03/2025</text:p>
      <text:p text:style-name="Text_20_body">Séance 21 27/03/2025</text:p>
      <text:p text:style-name="Text_20_body">Séance 22 10/04/2025</text:p>
      <text:p text:style-name="Text_20_body">Séance 23 14/05/2025</text:p>
      <text:p text:style-name="Text_20_body">Séance 24 22/05/2025</text:p>
      <text:p text:style-name="Text_20_body">Séance 25 05/06/2025</text:p>
      <text:p text:style-name="Text_20_body">Séance 26 12/06/20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08:14</meta:creation-date>
    <dc:creator>Generated</dc:creator>
    <dc:date>2026-08-24T08::08:14</dc:date>
    <dc:language>en-US</dc:language>
    <meta:editing-cycles>1</meta:editing-cycles>
    <meta:editing-duration>PT0S</meta:editing-duration>
    <dc:title>6eme:progression_2024_2025</dc:title>
  </office:meta>
</office:document-meta>
</file>