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6debbff4403e666e6585ea4ba7fbbd.png"/>
  <manifest:file-entry manifest:media-type="image/png" manifest:full-path="Pictures/bc010bb595d5bc16b976584ec1f08ee9.png"/>
  <manifest:file-entry manifest:media-type="image/png" manifest:full-path="Pictures/a5a920d79ad32a6617661e9d78fb82c2.png"/>
  <manifest:file-entry manifest:media-type="image/png" manifest:full-path="Pictures/c733b45e0e337c0912183c12c633d939.png"/>
  <manifest:file-entry manifest:media-type="image/png" manifest:full-path="Pictures/bfed910d513af424479dc070531646ed.png"/>
  <manifest:file-entry manifest:media-type="image/png" manifest:full-path="Pictures/133c40699ff9f2083aa6f954c8151af2.png"/>
  <manifest:file-entry manifest:media-type="image/png" manifest:full-path="Pictures/91b01a4b266382a47b677bbce9246e45.png"/>
  <manifest:file-entry manifest:media-type="image/png" manifest:full-path="Pictures/21039654d5c2008fd55854ca75ef9f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mettre_en_relation_besoin_et_objet_technique:lecon"/><text:bookmark-start text:name="__RefHeading___mettre_en_relation_besoin_et_objet_techniques_1"/><text:bookmark-start text:name="mettre_en_relation_besoin_et_objet_techniques"/>Mettre en relation besoin et objet techniques<text:bookmark-end text:name="__RefHeading___mettre_en_relation_besoin_et_objet_techniques_1"/><text:bookmark-end text:name="mettre_en_relation_besoin_et_objet_techniques"/></text:h>
      <text:p text:style-name="Text_20_body">L’être humain a des besoins à satisfaire comme par exemple :</text:p>
      <text:p text:style-name="Text_20_body">- se loger</text:p>
      <text:p text:style-name="Text_20_body">- se nourrir</text:p>
      <text:p text:style-name="Text_20_body">- se déplacer</text:p>
      <text:p text:style-name="Text_20_body">- se distraire</text:p>
      <text:p text:style-name="Text_20_body">- …</text:p>
      <text:p text:style-name="Text_20_body">Pour satisfaire ses <text:span text:style-name="Strong_20_Emphasis">besoins</text:span>, l’être humain conçoit des produits.</text:p>
      <text:p text:style-name="Text_20_body"><text:span text:style-name="Strong_20_Emphasis">Besoin de se déplacer</text:span></text:p>
      <text:p text:style-name="Text_20_body"><draw:frame draw:style-name="media" draw:name="0" text:anchor-type="as-char" draw:z-index="0" svg:width="7.9110416666667cm" style:rel-width="100%" svg:height="5.3975cm" style:rel-height="scale"><draw:image xlink:href="Pictures/e16debbff4403e666e6585ea4ba7fbbd.png" xlink:type="simple" xlink:show="embed" xlink:actuate="onLoad"/></draw:frame></text:p>
      <text:p text:style-name="Text_20_body"><text:span text:style-name="Strong_20_Emphasis">Besoin de se distraire</text:span></text:p>
      <text:p text:style-name="Text_20_body"><draw:frame draw:style-name="media" draw:name="1" text:anchor-type="as-char" draw:z-index="1" svg:width="7.62cm" style:rel-width="100%" svg:height="4.7625cm" style:rel-height="scale"><draw:image xlink:href="Pictures/bc010bb595d5bc16b976584ec1f08ee9.png" xlink:type="simple" xlink:show="embed" xlink:actuate="onLoad"/></draw:frame></text:p>
      <text:p text:style-name="Text_20_body"><text:span text:style-name="Strong_20_Emphasis">Besoin de se protéger</text:span></text:p>
      <text:p text:style-name="Text_20_body"><draw:frame draw:style-name="media" draw:name="2" text:anchor-type="as-char" draw:z-index="2" svg:width="6.2970833333333cm" style:rel-width="100%" svg:height="2.6458333333333cm" style:rel-height="scale"><draw:image xlink:href="Pictures/a5a920d79ad32a6617661e9d78fb82c2.png" xlink:type="simple" xlink:show="embed" xlink:actuate="onLoad"/></draw:frame></text:p>
      <text:p text:style-name="Text_20_body"><text:span text:style-name="Strong_20_Emphasis">Besoin de :</text:span></text:p>
      <text:p text:style-name="Text_20_body"><draw:frame draw:style-name="media" draw:name="3" text:anchor-type="as-char" draw:z-index="3" svg:width="4.683125cm" style:rel-width="100%" svg:height="3.9422916666667cm" style:rel-height="scale"><draw:image xlink:href="Pictures/c733b45e0e337c0912183c12c633d939.png" xlink:type="simple" xlink:show="embed" xlink:actuate="onLoad"/></draw:frame>transporter</text:p>
      <text:p text:style-name="Text_20_body"><draw:frame draw:style-name="media" draw:name="4" text:anchor-type="as-char" draw:z-index="4" svg:width="3.4660416666667cm" style:rel-width="100%" svg:height="4.445cm" style:rel-height="scale"><draw:image xlink:href="Pictures/bfed910d513af424479dc070531646ed.png" xlink:type="simple" xlink:show="embed" xlink:actuate="onLoad"/></draw:frame>communiquer</text:p>
      <text:p text:style-name="Text_20_body"><draw:frame draw:style-name="media" draw:name="5" text:anchor-type="as-char" draw:z-index="5" svg:width="4.365625cm" style:rel-width="100%" svg:height="4.2333333333333cm" style:rel-height="scale"><draw:image xlink:href="Pictures/133c40699ff9f2083aa6f954c8151af2.png" xlink:type="simple" xlink:show="embed" xlink:actuate="onLoad"/></draw:frame>se nourrir</text:p>
      <text:p text:style-name="Text_20_body"><draw:frame draw:style-name="media" draw:name="6" text:anchor-type="as-char" draw:z-index="6" svg:width="3.5189583333333cm" style:rel-width="100%" svg:height="4.4979166666667cm" style:rel-height="scale"><draw:image xlink:href="Pictures/91b01a4b266382a47b677bbce9246e45.png" xlink:type="simple" xlink:show="embed" xlink:actuate="onLoad"/></draw:frame>s’habiller</text:p>
      <text:p text:style-name="Text_20_body"><draw:frame draw:style-name="media" draw:name="7" text:anchor-type="as-char" draw:z-index="7" svg:width="4.2333333333333cm" style:rel-width="100%" svg:height="4.0216666666667cm" style:rel-height="scale"><draw:image xlink:href="Pictures/21039654d5c2008fd55854ca75ef9fda.png" xlink:type="simple" xlink:show="embed" xlink:actuate="onLoad"/></draw:frame>s’inform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00:02</meta:creation-date>
    <dc:creator>Generated</dc:creator>
    <dc:date>2026-09-13T12::00:02</dc:date>
    <dc:language>en-US</dc:language>
    <meta:editing-cycles>1</meta:editing-cycles>
    <meta:editing-duration>PT0S</meta:editing-duration>
    <dc:title>6eme:mettre_en_relation_besoin_et_objet_technique:lecon</dc:title>
  </office:meta>
</office:document-meta>
</file>