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740b9ef3178cf9c957374ce4c5401f.png"/>
  <manifest:file-entry manifest:media-type="image/png" manifest:full-path="Pictures/fea991aca40182e4fa4e2367550d59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:mettre_en_relation_besoin_et_objet_technique:activite"/>1. Lire les consignes jusqu'au bout avant de faire quoi que ce soit.</text:p>
      <text:p text:style-name="Text_20_body">2. Cliquer sur le lien en bas</text:p>
      <text:p text:style-name="Text_20_body">3. Faire l'activité</text:p>
      <text:p text:style-name="Text_20_body">4. Cliquer sur Imprimer</text:p>
      <text:p text:style-name="Text_20_body"><draw:frame draw:style-name="media" draw:name="0" text:anchor-type="as-char" draw:z-index="0" svg:width="5.7414583333333cm" style:rel-width="100%" svg:height="1.5610416666667cm" style:rel-height="scale"><draw:image xlink:href="Pictures/24740b9ef3178cf9c957374ce4c5401f.png" xlink:type="simple" xlink:show="embed" xlink:actuate="onLoad"/></draw:frame></text:p>
      <text:p text:style-name="Text_20_body">5. Choisir d'imprimer en PDF puis OK</text:p>
      <text:p text:style-name="Text_20_body"><draw:frame draw:style-name="media" draw:name="1" text:anchor-type="as-char" draw:z-index="1" svg:width="13.546666666667cm" svg:height="7.62cm"><draw:image xlink:href="Pictures/fea991aca40182e4fa4e2367550d590c.png" xlink:type="simple" xlink:show="embed" xlink:actuate="onLoad"/></draw:frame></text:p>
      <text:p text:style-name="Text_20_body">6. Enregistrer le fichier PDF dans le répertoire Physique Chimie de votre zone personnelle</text:p>
      <text:p text:style-name="Text_20_body">7. Rajouter votre nom au fichier puis le mettre dans le casier de collecte</text:p>
      <text:p text:style-name="Text_20_body">http://techno-flash.com/activites/6_associer_produits_besoin/associer_produits_besoins.ht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7:54</meta:creation-date>
    <dc:creator>Generated</dc:creator>
    <dc:date>2026-09-12T23::47:54</dc:date>
    <dc:language>en-US</dc:language>
    <meta:editing-cycles>1</meta:editing-cycles>
    <meta:editing-duration>PT0S</meta:editing-duration>
    <dc:title>6eme:mettre_en_relation_besoin_et_objet_technique:activite</dc:title>
  </office:meta>
</office:document-meta>
</file>