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4df2483c292a5edb81deff3b9bb582c.png"/>
  <manifest:file-entry manifest:media-type="image/png" manifest:full-path="Pictures/4cc951e7547306e5c7a33b1c4bd7cff1.png"/>
  <manifest:file-entry manifest:media-type="image/png" manifest:full-path="Pictures/1df3e723a8f3862aec51bceb56ad005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fonction_d_usage"/><text:bookmark-start text:name="__RefHeading___fonction_d_usage_1"/><text:bookmark-start text:name="fonction_d_usage"/>Fonction d usage<text:bookmark-end text:name="__RefHeading___fonction_d_usage_1"/><text:bookmark-end text:name="fonction_d_usage"/></text:h>
      <text:p text:style-name="Text_20_body"><text:span text:style-name="sub">Version originale</text:span></text:p>
      <text:p text:style-name="Text_20_body"><text:span text:style-name="Strong_20_Emphasis">Fonction d'usage</text:span></text:p>
      <text:p text:style-name="Text_20_body"><text:line-break/>Les objets techniques sont conçus, fabriqués, achetés et utilisés parce que nous les trouvons utiles. Ils répondent à un <text:span text:style-name="Strong_20_Emphasis">besoin</text:span>. Ils permettent une action : couper, visser, mesurer, laver, … Cette action est la <text:span text:style-name="Strong_20_Emphasis">fonction d'usage</text:span> de l'objet.</text:p>
      <text:p text:style-name="Text_20_body"><text:line-break/>La fonction d'usage est l'action qu'un utilisateur attend couramment d'un objet technique donné. Elle répond à la question : “à quoi cela sert-il ?”.</text:p>
      <text:p text:style-name="Text_20_body">Elle s'exprime par un verbe à <text:span text:style-name="Strong_20_Emphasis">l'infinitif</text:span> suivi par un groupe nominal.</text:p>
      <text:p text:style-name="Text_20_body">Ex : Mesurer une longueur.</text:p>
      <text:p text:style-name="Text_20_body"><text:line-break/>1- Trouve la fonction d'usage des objets dessinés ci-dessous.</text:p>
      <text:p text:style-name="Text_20_body"><draw:frame draw:style-name="media" draw:name="0" text:anchor-type="as-char" draw:z-index="0" svg:width="18.917708333333cm" style:rel-width="100%" svg:height="9.4785738070419cm" style:rel-height="scale"><draw:image xlink:href="Pictures/f4df2483c292a5edb81deff3b9bb582c.png" xlink:type="simple" xlink:show="embed" xlink:actuate="onLoad"/></draw:frame></text:p>
      <text:p text:style-name="Text_20_body">2- Plusieurs objets peuvent avoir la même fonction d'usage. Quelle est la fonction d'usage de ces objets ?</text:p>
      <text:p text:style-name="Text_20_body"><draw:frame draw:style-name="media" draw:name="1" text:anchor-type="as-char" draw:z-index="1" svg:width="14.657916666667cm" svg:height="2.6146554054054cm"><draw:image xlink:href="Pictures/4cc951e7547306e5c7a33b1c4bd7cff1.png" xlink:type="simple" xlink:show="embed" xlink:actuate="onLoad"/></draw:frame></text:p>
      <text:p text:style-name="Text_20_body">…………………………………………………………………………………………………………..</text:p>
      <text:p text:style-name="Text_20_body">3- Certains objets possèdent plusieurs fonctions d'usage. Indique les fonctions d'usage de ces sept objets :</text:p>
      <text:p text:style-name="Text_20_body"><draw:frame draw:style-name="media" draw:name="2" text:anchor-type="as-char" draw:z-index="2" svg:width="18.811875cm" style:rel-width="100%" svg:height="10.499353755948cm" style:rel-height="scale"><draw:image xlink:href="Pictures/1df3e723a8f3862aec51bceb56ad005c.png" xlink:type="simple" xlink:show="embed" xlink:actuate="onLoad"/></draw:frame><text:line-break/></text:p>
      <text:p text:style-name="Text_20_body">4 Plusieurs objets peuvent avoir la même fonction d'usage : classe les objets techniques suivants dans le tableau selon leur fonction d'usage :</text:p>
      <text:p text:style-name="Text_20_body">Rollers - Pile - Plaque chauffante – Train – Batterie – Minuterie – Barbecue - Téléphone portable – Montre – Autocar – Journal – Trottinette – Chronomètre – Avion – Vélo – Radio – bouteille de gaz - Four à micro-ondes – Horloge – Skis – Télévision – Automobile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Fonction d’usage</text:p>
          </table:table-cell>
          <table:table-cell office:value-type="string" table:style-name="tablecell">
            <text:p text:style-name="tablealignleft">Stocker de l’énergie</text:p>
          </table:table-cell>
          <table:table-cell office:value-type="string" table:style-name="tablecell">
            <text:p text:style-name="tablealignleft">Transporter un groupe de personne</text:p>
          </table:table-cell>
          <table:table-cell office:value-type="string" table:style-name="tablecell">
            <text:p text:style-name="tablealignleft">Chauffer des aliments</text:p>
          </table:table-cell>
          <table:table-cell office:value-type="string" table:style-name="tablecell">
            <text:p text:style-name="tablealignleft">Communiquer une information</text:p>
          </table:table-cell>
          <table:table-cell office:value-type="string" table:style-name="tablecell">
            <text:p text:style-name="tablealignleft">Se déplacer seul de façon autonome</text:p>
          </table:table-cell>
          <table:table-cell office:value-type="string" table:style-name="tablecell">
            <text:p text:style-name="tablealignleft">Mesurer le temps</text:p>
          </table:table-cell>
        </table:table-row>
        <table:table-row>
          <table:table-cell office:value-type="string" table:style-name="tablecell">
            <text:p text:style-name="tablealignleft">Objets techniques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5::12:35</meta:creation-date>
    <dc:creator>Generated</dc:creator>
    <dc:date>2026-09-12T15::12:35</dc:date>
    <dc:language>en-US</dc:language>
    <meta:editing-cycles>1</meta:editing-cycles>
    <meta:editing-duration>PT0S</meta:editing-duration>
    <dc:title>6eme:fonction_d_usage</dc:title>
  </office:meta>
</office:document-meta>
</file>