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63fedd3a92ef68a1bd8e40333d9b4.png"/>
  <manifest:file-entry manifest:media-type="image/png" manifest:full-path="Pictures/6036c8128d221c6a45fb5e36f9caa828.png"/>
  <manifest:file-entry manifest:media-type="image/png" manifest:full-path="Pictures/57aa4adbfc70de734753b9e866e114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e_connecter"/><text:bookmark-start text:name="__RefHeading___se_connecter_1"/><text:bookmark-start text:name="se_connecter"/>Se connecter<text:bookmark-end text:name="__RefHeading___se_connecter_1"/><text:bookmark-end text:name="se_connecter"/></text:h>
      <text:p text:style-name="Text_20_body">Dans Firefox taper dans la barre d'adresse :</text:p>
      <text:p text:style-name="Text_20_body">- l'adresse du collège</text:p>
      <text:p text:style-name="Text_20_body"><draw:frame draw:style-name="media" draw:name="0" text:anchor-type="as-char" draw:z-index="0" svg:width="12.170833333333cm" svg:height="0.89958333333333cm"><draw:image xlink:href="Pictures/39963fedd3a92ef68a1bd8e40333d9b4.png" xlink:type="simple" xlink:show="embed" xlink:actuate="onLoad"/></draw:frame></text:p>
      <text:p text:style-name="Text_20_body">Puis cliquer sur le lien de l'ENT.</text:p>
      <text:p text:style-name="Text_20_body">- l'adresse de l'ENT</text:p>
      <text:p text:style-name="Text_20_body"><draw:frame draw:style-name="media" draw:name="1" text:anchor-type="as-char" draw:z-index="1" svg:width="7.7522916666667cm" style:rel-width="100%" svg:height="0.9525cm" style:rel-height="scale"><draw:image xlink:href="Pictures/6036c8128d221c6a45fb5e36f9caa828.png" xlink:type="simple" xlink:show="embed" xlink:actuate="onLoad"/></draw:frame></text:p>
      <text:p text:style-name="Text_20_body">Une fois sur le site, se connecter et tant qu'<text:span text:style-name="Strong_20_Emphasis">élève</text:span>.</text:p>
      <text:p text:style-name="Text_20_body"><draw:frame draw:style-name="media" draw:name="2" text:anchor-type="as-char" draw:z-index="2" svg:width="9.1810416666667cm" style:rel-width="100%" svg:height="7.8845833333333cm" style:rel-height="scale"><draw:image xlink:href="Pictures/57aa4adbfc70de734753b9e866e114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44:00</meta:creation-date>
    <dc:creator>Generated</dc:creator>
    <dc:date>2026-09-16T22::44:00</dc:date>
    <dc:language>en-US</dc:language>
    <meta:editing-cycles>1</meta:editing-cycles>
    <meta:editing-duration>PT0S</meta:editing-duration>
    <dc:title>6eme:communication_et_la_gestion_de_l_information:se_connecter</dc:title>
  </office:meta>
</office:document-meta>
</file>