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84d9dcaf83c67998f25554a870d954.png"/>
  <manifest:file-entry manifest:media-type="image/png" manifest:full-path="Pictures/3912458c3582795deab9f863993b4600.png"/>
  <manifest:file-entry manifest:media-type="image/png" manifest:full-path="Pictures/cbae7f5dabbd435be627551c97d35d7d.png"/>
  <manifest:file-entry manifest:media-type="image/png" manifest:full-path="Pictures/1e5065a0987f2a6a767a1503a47d798d.png"/>
  <manifest:file-entry manifest:media-type="image/png" manifest:full-path="Pictures/cc44737d8756089bd5ee6bb970af30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ommunication_et_la_gestion_de_l_information:scratch"/><text:bookmark-start text:name="__RefHeading___scratch_1"/><text:bookmark-start text:name="scratch"/>Scratch<text:bookmark-end text:name="__RefHeading___scratch_1"/><text:bookmark-end text:name="scratch"/></text:h>
      <text:p text:style-name="Text_20_body">Un **algorithme **est une suite d'instruction permettant de contrôler un objet technique programmable.</text:p>
      <text:p text:style-name="Text_20_body">Scratch est un <text:span text:style-name="Strong_20_Emphasis">langage de programmation</text:span>.</text:p>
      <text:p text:style-name="Text_20_body"><draw:frame draw:style-name="media" draw:name="0" text:anchor-type="as-char" draw:z-index="0" svg:width="18.071041666667cm" style:rel-width="100%" svg:height="5.23875cm" style:rel-height="scale"><draw:image xlink:href="Pictures/2984d9dcaf83c67998f25554a870d954.png" xlink:type="simple" xlink:show="embed" xlink:actuate="onLoad"/></draw:frame></text:p>
      <text:h text:style-name="Heading_20_2" text:outline-level="2"><text:bookmark-start text:name="__RefHeading___versions_de_scratch_2"/><text:bookmark-start text:name="versions_de_scratch"/>2 versions de Scratch :<text:bookmark-end text:name="__RefHeading___versions_de_scratch_2"/><text:bookmark-end text:name="versions_de_scratch"/></text:h>
      <text:p text:style-name="Text_20_body">- en local : Télécharger Scratch</text:p>
      <text:p text:style-name="Text_20_body">- en ligne : Scratch</text:p>
      <text:h text:style-name="Heading_20_2" text:outline-level="2"><text:bookmark-start text:name="__RefHeading___pour_creer_un_programme_3"/><text:bookmark-start text:name="pour_creer_un_programme"/>Pour créer un programme<text:bookmark-end text:name="__RefHeading___pour_creer_un_programme_3"/><text:bookmark-end text:name="pour_creer_un_programme"/></text:h>
      <text:p text:style-name="Text_20_body">Créer un nouveau programme.</text:p>
      <text:p text:style-name="Text_20_body"><draw:frame draw:style-name="media" draw:name="1" text:anchor-type="as-char" draw:z-index="1" svg:width="5.715cm" style:rel-width="100%" svg:height="1.74625cm" style:rel-height="scale"><draw:image xlink:href="Pictures/3912458c3582795deab9f863993b4600.png" xlink:type="simple" xlink:show="embed" xlink:actuate="onLoad"/></draw:frame>ou <draw:frame draw:style-name="media" draw:name="2" text:anchor-type="as-char" draw:z-index="2" svg:width="2.0372916666667cm" style:rel-width="100%" svg:height="1.666875cm" style:rel-height="scale"><draw:image xlink:href="Pictures/cbae7f5dabbd435be627551c97d35d7d.png" xlink:type="simple" xlink:show="embed" xlink:actuate="onLoad"/></draw:frame></text:p>
      <text:p text:style-name="Text_20_body">Puis mettre un titre.</text:p>
      <text:p text:style-name="Text_20_body"><draw:frame draw:style-name="media" draw:name="3" text:anchor-type="as-char" draw:z-index="3" svg:width="12.805833333333cm" svg:height="1.0847916666667cm"><draw:image xlink:href="Pictures/1e5065a0987f2a6a767a1503a47d798d.png" xlink:type="simple" xlink:show="embed" xlink:actuate="onLoad"/></draw:frame></text:p>
      <text:h text:style-name="Heading_20_2" text:outline-level="2"><text:bookmark-start text:name="__RefHeading___pour_sauvegarder_sur_son_espace_disque_personnel_4"/><text:bookmark-start text:name="pour_sauvegarder_sur_son_espace_disque_personnel"/>Pour sauvegarder sur son espace disque personnel<text:bookmark-end text:name="__RefHeading___pour_sauvegarder_sur_son_espace_disque_personnel_4"/><text:bookmark-end text:name="pour_sauvegarder_sur_son_espace_disque_personnel"/></text:h>
      <text:p text:style-name="Text_20_body"><draw:frame draw:style-name="media" draw:name="4" text:anchor-type="as-char" draw:z-index="4" svg:width="5.6885416666667cm" style:rel-width="100%" svg:height="6.7733333333333cm" style:rel-height="scale"><draw:image xlink:href="Pictures/cc44737d8756089bd5ee6bb970af30b0.png" xlink:type="simple" xlink:show="embed" xlink:actuate="onLoad"/></draw:frame></text:p>
      <text:h text:style-name="Heading_20_2" text:outline-level="2"><text:bookmark-start text:name="__RefHeading___exercices_5"/><text:bookmark-start text:name="exercices"/>Exercices<text:bookmark-end text:name="__RefHeading___exercices_5"/><text:bookmark-end text:name="exercices"/></text:h>
      <text:h text:style-name="Heading_20_3" text:outline-level="3"><text:bookmark-start text:name="__RefHeading___les_bases_6"/><text:bookmark-start text:name="les_bases"/>Les bases<text:bookmark-end text:name="__RefHeading___les_bases_6"/><text:bookmark-end text:name="les_bases"/></text:h>
      <text:p text:style-name="Text_20_body">Ex 1 : Déplacer le lutin à la souris</text:p>
      <text:p text:style-name="Text_20_body">Ex 2 : Déplacer le lutin au clavier Droite Gauche</text:p>
      <text:p text:style-name="Text_20_body">Ex 3 : Déplacer le lutin au clavier Droite Gauche Haut Bas</text:p>
      <text:p text:style-name="Text_20_body">Ex 4 : Déplacer le lutin avec conditions</text:p>
      <text:p text:style-name="Text_20_body">Ex 5 : Déplacer le lutin avec conditions gauche droite haut bas</text:p>
      <text:p text:style-name="Text_20_body">Ex 6 : Avec 2 lutins...</text:p>
      <text:p text:style-name="Text_20_body">Ex 7 : Ajouts de murs</text:p>
      <text:p text:style-name="Text_20_body">Ex 8 : C'est toi le loup !</text:p>
      <text:h text:style-name="Heading_20_3" text:outline-level="3"><text:bookmark-start text:name="__RefHeading___le_robot_qui_suit_la_ligne_7"/><text:bookmark-start text:name="le_robot_qui_suit_la_ligne"/>Le robot qui suit la ligne<text:bookmark-end text:name="__RefHeading___le_robot_qui_suit_la_ligne_7"/><text:bookmark-end text:name="le_robot_qui_suit_la_ligne"/></text:h>
      <text:p text:style-name="Text_20_body">Description du projet</text:p>
      <text:p text:style-name="Text_20_body">Réalisation du projet</text:p>
      <text:h text:style-name="Heading_20_3" text:outline-level="3"><text:bookmark-start text:name="__RefHeading___tres_difficile_8"/><text:bookmark-start text:name="tres_difficile"/>Très difficile<text:bookmark-end text:name="__RefHeading___tres_difficile_8"/><text:bookmark-end text:name="tres_difficile"/></text:h>
      <text:p text:style-name="Text_20_body">Simulation d'un robot aspirate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3::41:18</meta:creation-date>
    <dc:creator>Generated</dc:creator>
    <dc:date>2026-09-17T03::41:18</dc:date>
    <dc:language>en-US</dc:language>
    <meta:editing-cycles>1</meta:editing-cycles>
    <meta:editing-duration>PT0S</meta:editing-duration>
    <dc:title>6eme:communication_et_la_gestion_de_l_information:scratch</dc:title>
  </office:meta>
</office:document-meta>
</file>