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lassification_des_objets:activite"/><text:bookmark-start text:name="__RefHeading___activite_classification_des_objets_1"/><text:bookmark-start text:name="activite_classification_des_objets"/>Activité classification des objets<text:bookmark-end text:name="__RefHeading___activite_classification_des_objets_1"/><text:bookmark-end text:name="activite_classification_des_objets"/></text:h>
      <text:p text:style-name="Text_20_body">http://techno-flash.com/activites/6_classification_objets/classification_objets.ht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0::10:20</meta:creation-date>
    <dc:creator>Generated</dc:creator>
    <dc:date>2026-09-14T20::10:20</dc:date>
    <dc:language>en-US</dc:language>
    <meta:editing-cycles>1</meta:editing-cycles>
    <meta:editing-duration>PT0S</meta:editing-duration>
    <dc:title>6eme:classification_des_objets:activite</dc:title>
  </office:meta>
</office:document-meta>
</file>