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iv_etude_d_une_eau_minerale"/><text:bookmark-start text:name="__RefHeading___chp_ivetude_d_une_eau_minerale_1"/><text:bookmark-start text:name="chp_ivetude_d_une_eau_minerale"/>Chp IV : Étude d'une eau minérale<text:bookmark-end text:name="__RefHeading___chp_ivetude_d_une_eau_minerale_1"/><text:bookmark-end text:name="chp_ivetude_d_une_eau_minerale"/></text:h>
      <text:p text:style-name="Text_20_body">Leçon</text:p>
      <text:p text:style-name="Text_20_body">Exercices</text:p>
      <text:p text:style-name="Text_20_body">TP Mais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00:32</meta:creation-date>
    <dc:creator>Generated</dc:creator>
    <dc:date>2026-08-24T03::00:32</dc:date>
    <dc:language>en-US</dc:language>
    <meta:editing-cycles>1</meta:editing-cycles>
    <meta:editing-duration>PT0S</meta:editing-duration>
    <dc:title>6eme:chapitre_iv_etude_d_une_eau_minerale</dc:title>
  </office:meta>
</office:document-meta>
</file>