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d1bf55c7df794b6fd8a7b0705aca4b2.png"/>
  <manifest:file-entry manifest:media-type="image/png" manifest:full-path="Pictures/9b040e6185f6e2978cbb034b7eae898a.png"/>
  <manifest:file-entry manifest:media-type="image/png" manifest:full-path="Pictures/aace271ad235f77a80705cae41aba4c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20252026:seance_9"/><text:bookmark-start text:name="__RefHeading___seance_9_1"/><text:bookmark-start text:name="seance_9"/>Séance 9<text:bookmark-end text:name="__RefHeading___seance_9_1"/><text:bookmark-end text:name="seance_9"/></text:h>
      <text:h text:style-name="Heading_20_2" text:outline-level="2"><text:bookmark-start text:name="__RefHeading___correction_exercice_2"/><text:bookmark-start text:name="correction_exercice"/>1. Correction exercice<text:bookmark-end text:name="__RefHeading___correction_exercice_2"/><text:bookmark-end text:name="correction_exercice"/></text:h>
      <text:p text:style-name="Text_20_body">Ex 12 p 25</text:p>
      <text:p text:style-name="Text_20_body"><draw:frame draw:style-name="media" draw:name="0" text:anchor-type="as-char" draw:z-index="0" svg:width="38.682083333333cm" style:rel-width="100%" svg:height="17.700625cm" style:rel-height="scale"><draw:image xlink:href="Pictures/fd1bf55c7df794b6fd8a7b0705aca4b2.png" xlink:type="simple" xlink:show="embed" xlink:actuate="onLoad"/></draw:frame></text:p>
      <text:p text:style-name="Text_20_body"><draw:frame draw:style-name="media" draw:name="1" text:anchor-type="as-char" draw:z-index="1" svg:width="46.593125cm" style:rel-width="100%" svg:height="29.897916666667cm" style:rel-height="scale"><draw:image xlink:href="Pictures/9b040e6185f6e2978cbb034b7eae898a.png" xlink:type="simple" xlink:show="embed" xlink:actuate="onLoad"/></draw:frame></text:p>
      <text:h text:style-name="Heading_20_2" text:outline-level="2"><text:bookmark-start text:name="__RefHeading___suite_et_fin_de_la_lecon_3"/><text:bookmark-start text:name="suite_et_fin_de_la_lecon"/>2. Suite et fin de la leçon<text:bookmark-end text:name="__RefHeading___suite_et_fin_de_la_lecon_3"/><text:bookmark-end text:name="suite_et_fin_de_la_lecon"/></text:h>
      <text:p text:style-name="Text_20_body">https://nuage03.apps.education.fr/index.php/s/cdBMjFzB5ys3FNd</text:p>
      <text:p text:style-name="Text_20_body"><draw:frame draw:style-name="media" draw:name="2" text:anchor-type="as-char" draw:z-index="2" svg:width="18.7325cm" style:rel-width="100%" svg:height="13.520208333333cm" style:rel-height="scale"><draw:image xlink:href="Pictures/aace271ad235f77a80705cae41aba4ce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20::04:33</meta:creation-date>
    <dc:creator>Generated</dc:creator>
    <dc:date>2026-08-13T20::04:33</dc:date>
    <dc:language>en-US</dc:language>
    <meta:editing-cycles>1</meta:editing-cycles>
    <meta:editing-duration>PT0S</meta:editing-duration>
    <dc:title>5eme20252026:seance_9</dc:title>
  </office:meta>
</office:document-meta>
</file>