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ff8ff4676507a9cb31a28f7d765aab.png"/>
  <manifest:file-entry manifest:media-type="image/png" manifest:full-path="Pictures/2e046f6ca7f55b1f8f94308a3c44fff3.png"/>
  <manifest:file-entry manifest:media-type="image/png" manifest:full-path="Pictures/96d1be40ebe1a6dcc1f517c8d671ea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tp_a_la_maison_2"/><text:bookmark-start text:name="tp_a_la_maison"/>1. TP à la maison<text:bookmark-end text:name="__RefHeading___tp_a_la_maison_2"/><text:bookmark-end text:name="tp_a_la_maison"/></text:h>
      <text:p text:style-name="Text_20_body">Questions ? Réponses</text:p>
      <text:h text:style-name="Heading_20_2" text:outline-level="2"><text:bookmark-start text:name="__RefHeading___lecon_chp_id_acide_et_bases_3"/><text:bookmark-start text:name="lecon_chp_id_acide_et_bases"/>2. Leçon Chp Id Acide et bases<text:bookmark-end text:name="__RefHeading___lecon_chp_id_acide_et_bases_3"/><text:bookmark-end text:name="lecon_chp_id_acide_et_bases"/></text:h>
      <text:p text:style-name="Text_20_body">https://nuage03.apps.education.fr/index.php/s/tMHQ6c2LYP2Ypy7</text:p>
      <text:p text:style-name="Text_20_body"><draw:frame draw:style-name="media" draw:name="0" text:anchor-type="as-char" draw:z-index="0" svg:width="25.532291666667cm" style:rel-width="100%" svg:height="27.94cm" style:rel-height="scale"><draw:image xlink:href="Pictures/59ff8ff4676507a9cb31a28f7d765aab.png" xlink:type="simple" xlink:show="embed" xlink:actuate="onLoad"/></draw:frame></text:p>
      <text:p text:style-name="Text_20_body"><draw:frame draw:style-name="media" draw:name="1" text:anchor-type="as-char" draw:z-index="1" svg:width="25.55875cm" style:rel-width="100%" svg:height="18.679583333333cm" style:rel-height="scale"><draw:image xlink:href="Pictures/2e046f6ca7f55b1f8f94308a3c44fff3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5. A faire pour la semaine prochaine<text:bookmark-end text:name="__RefHeading___a_faire_pour_la_semaine_prochaine_4"/><text:bookmark-end text:name="a_faire_pour_la_semaine_prochaine"/></text:h>
      <text:p text:style-name="Text_20_body"><draw:frame draw:style-name="media" draw:name="2" text:anchor-type="as-char" draw:z-index="2" svg:width="25.320625cm" style:rel-width="100%" svg:height="12.7cm" style:rel-height="scale"><draw:image xlink:href="Pictures/96d1be40ebe1a6dcc1f517c8d671eaa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7::59:23</meta:creation-date>
    <dc:creator>Generated</dc:creator>
    <dc:date>2026-09-01T07::59:23</dc:date>
    <dc:language>en-US</dc:language>
    <meta:editing-cycles>1</meta:editing-cycles>
    <meta:editing-duration>PT0S</meta:editing-duration>
    <dc:title>5eme20252026:seance_7</dc:title>
  </office:meta>
</office:document-meta>
</file>