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20252026:seance_28"/><text:bookmark-start text:name="__RefHeading___seance_28_1"/><text:bookmark-start text:name="seance_28"/>Séance 28<text:bookmark-end text:name="__RefHeading___seance_28_1"/><text:bookmark-end text:name="seance_28"/></text:h>
      <text:h text:style-name="Heading_20_2" text:outline-level="2"><text:bookmark-start text:name="__RefHeading___lecon_conducteurs_isolants_2"/><text:bookmark-start text:name="lecon_conducteurs_isolants"/>1. Leçon conducteurs isolants<text:bookmark-end text:name="__RefHeading___lecon_conducteurs_isolants_2"/><text:bookmark-end text:name="lecon_conducteurs_isolant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6::01:28</meta:creation-date>
    <dc:creator>Generated</dc:creator>
    <dc:date>2026-09-07T16::01:28</dc:date>
    <dc:language>en-US</dc:language>
    <meta:editing-cycles>1</meta:editing-cycles>
    <meta:editing-duration>PT0S</meta:editing-duration>
    <dc:title>5eme20252026:seance_28</dc:title>
  </office:meta>
</office:document-meta>
</file>