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a5c40dfec79e05be15ac9a8a80d80f.png"/>
  <manifest:file-entry manifest:media-type="image/png" manifest:full-path="Pictures/b58e5642b7724191691cc0e8bead6a6d.png"/>
  <manifest:file-entry manifest:media-type="image/png" manifest:full-path="Pictures/a62270df534b8ccc41d042919b7ad2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draw:frame draw:style-name="media" draw:name="0" text:anchor-type="as-char" draw:z-index="0" svg:width="17.488958333333cm" style:rel-width="100%" svg:height="22.648333333333cm" style:rel-height="scale"><draw:image xlink:href="Pictures/bca5c40dfec79e05be15ac9a8a80d80f.png" xlink:type="simple" xlink:show="embed" xlink:actuate="onLoad"/></draw:frame></text:p>
      <text:h text:style-name="Heading_20_2" text:outline-level="2"><text:bookmark-start text:name="__RefHeading___calculs_de_vitesses_3"/><text:bookmark-start text:name="calculs_de_vitesses"/>2. Calculs de vitesses<text:bookmark-end text:name="__RefHeading___calculs_de_vitesses_3"/><text:bookmark-end text:name="calculs_de_vitesses"/></text:h>
      <text:p text:style-name="Text_20_body">https://nuage03.apps.education.fr/index.php/s/LNbtEa2nRQdjgNg</text:p>
      <text:p text:style-name="Text_20_body">Ex 1 : v = 5m/s</text:p>
      <text:p text:style-name="Text_20_body">Ex 2 : v = 90 km/h</text:p>
      <text:p text:style-name="Text_20_body"><draw:frame draw:style-name="media" draw:name="1" text:anchor-type="as-char" draw:z-index="1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3 : v = 1667 km/h</text:p>
      <text:p text:style-name="Text_20_body"><draw:frame draw:style-name="media" draw:name="2" text:anchor-type="as-char" draw:z-index="2" svg:width="34.051875cm" style:rel-width="100%" svg:height="15.24cm" style:rel-height="scale"><draw:image xlink:href="Pictures/a62270df534b8ccc41d042919b7ad262.png" xlink:type="simple" xlink:show="embed" xlink:actuate="onLoad"/></draw:frame></text:p>
      <text:p text:style-name="Text_20_body">Ex 4 : v = 107 242 km/h (durée t = 8766 h)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chp vites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1:58</meta:creation-date>
    <dc:creator>Generated</dc:creator>
    <dc:date>2026-08-24T08::31:58</dc:date>
    <dc:language>en-US</dc:language>
    <meta:editing-cycles>1</meta:editing-cycles>
    <meta:editing-duration>PT0S</meta:editing-duration>
    <dc:title>5eme20252026:seance_24</dc:title>
  </office:meta>
</office:document-meta>
</file>