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ca486cda72e960fc86b7a1ad1884a9.png"/>
  <manifest:file-entry manifest:media-type="image/png" manifest:full-path="Pictures/d4bc9f0b261001ba71a38e093d994c2f.png"/>
  <manifest:file-entry manifest:media-type="image/jpeg" manifest:full-path="Pictures/8a59ef77ddad16d83360d052deb4c4bb.jpg"/>
  <manifest:file-entry manifest:media-type="image/png" manifest:full-path="Pictures/9a22c8ba1d73ea69f874230c0a5ccba2.png"/>
  <manifest:file-entry manifest:media-type="image/png" manifest:full-path="Pictures/9d208bbd3d65e45c5a9e38c4af64f0b0.png"/>
  <manifest:file-entry manifest:media-type="image/png" manifest:full-path="Pictures/a325e2259e07d9b7e56692f23e89fa03.png"/>
  <manifest:file-entry manifest:media-type="image/png" manifest:full-path="Pictures/b6e9415976a3f12f07044bbe4e606cf2.png"/>
  <manifest:file-entry manifest:media-type="image/png" manifest:full-path="Pictures/261f8f65bb42148846eee9543c454138.png"/>
  <manifest:file-entry manifest:media-type="image/png" manifest:full-path="Pictures/3ad69fb0b94ad03706e7ed7fcb56f801.png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  <manifest:file-entry manifest:media-type="image/png" manifest:full-path="Pictures/f712310813a6a235343b0418441797be.png"/>
  <manifest:file-entry manifest:media-type="image/png" manifest:full-path="Pictures/d36c6ceb1a789c8d00988821016137b7.png"/>
  <manifest:file-entry manifest:media-type="image/png" manifest:full-path="Pictures/9d9bd5fae3e828104a0e44a940d5067b.png"/>
  <manifest:file-entry manifest:media-type="image/png" manifest:full-path="Pictures/6300fe1f6d023cb41212c1a141460fa5.png"/>
  <manifest:file-entry manifest:media-type="image/png" manifest:full-path="Pictures/b174c629c385c9bb76d8bafc1a4e78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8112022_5ce"/><text:bookmark-start text:name="__RefHeading___semaine_du_28_11_22_1"/><text:bookmark-start text:name="semaine_du_28_11_22"/>Semaine du 28/11/22<text:bookmark-end text:name="__RefHeading___semaine_du_28_11_22_1"/><text:bookmark-end text:name="semaine_du_28_11_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text:span text:style-name="Strong_20_Emphasis">Exercice sur la schématisation des circuits</text:span></text:p>
      <text:p text:style-name="Text_20_body">a. <draw:frame draw:style-name="media" draw:name="0" text:anchor-type="as-char" draw:z-index="0" svg:width="6.2970833333333cm" style:rel-width="100%" svg:height="4.7889583333333cm" style:rel-height="scale"><draw:image xlink:href="Pictures/7aca486cda72e960fc86b7a1ad1884a9.png" xlink:type="simple" xlink:show="embed" xlink:actuate="onLoad"/></draw:frame></text:p>
      <text:p text:style-name="Text_20_body">b.<draw:frame draw:style-name="media" draw:name="1" text:anchor-type="as-char" draw:z-index="1" svg:width="6.746875cm" style:rel-width="100%" svg:height="4.9477083333333cm" style:rel-height="scale"><draw:image xlink:href="Pictures/d4bc9f0b261001ba71a38e093d994c2f.png" xlink:type="simple" xlink:show="embed" xlink:actuate="onLoad"/></draw:frame></text:p>
      <text:p text:style-name="Text_20_body">c. <draw:frame draw:style-name="media" draw:name="2" text:anchor-type="as-char" draw:z-index="2" svg:width="6.111875cm" style:rel-width="100%" svg:height="4.683125cm" style:rel-height="scale"><draw:image xlink:href="Pictures/8a59ef77ddad16d83360d052deb4c4bb.jpg" xlink:type="simple" xlink:show="embed" xlink:actuate="onLoad"/></draw:frame></text:p>
      <text:p text:style-name="Text_20_body">d. <draw:frame draw:style-name="media" draw:name="3" text:anchor-type="as-char" draw:z-index="3" svg:width="5.2652083333333cm" style:rel-width="100%" svg:height="4.445cm" style:rel-height="scale"><draw:image xlink:href="Pictures/9a22c8ba1d73ea69f874230c0a5ccba2.png" xlink:type="simple" xlink:show="embed" xlink:actuate="onLoad"/></draw:frame></text:p>
      <text:p text:style-name="Text_20_body">e. <draw:frame draw:style-name="media" draw:name="4" text:anchor-type="as-char" draw:z-index="4" svg:width="4.3391666666667cm" style:rel-width="100%" svg:height="5.4504166666667cm" style:rel-height="scale"><draw:image xlink:href="Pictures/9d208bbd3d65e45c5a9e38c4af64f0b0.png" xlink:type="simple" xlink:show="embed" xlink:actuate="onLoad"/></draw:frame></text:p>
      <text:p text:style-name="Text_20_body">Correction :</text:p>
      <text:p text:style-name="Text_20_body">&lt;/hidden&gt;</text:p>
      <text:h text:style-name="Heading_20_2" text:outline-level="2"><text:bookmark-start text:name="__RefHeading___tp_cours_3"/><text:bookmark-start text:name="tp_cours"/>2. TP cours<text:bookmark-end text:name="__RefHeading___tp_cours_3"/><text:bookmark-end text:name="tp_cours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Un circuit électrique comporte plusieurs dipôles . Ils se branchent par leurs bornes. Ils forment une boucle.</text:p><text:p text:style-name="Text_20_body"><draw:frame draw:style-name="media" draw:name="5" text:anchor-type="as-char" draw:z-index="5" svg:width="8.969375cm" style:rel-width="100%" svg:height="7.0114583333333cm" style:rel-height="scale"><draw:image xlink:href="Pictures/a325e2259e07d9b7e56692f23e89fa03.png" xlink:type="simple" xlink:show="embed" xlink:actuate="onLoad"/></draw:frame></text:p><text:p text:style-name="Text_20_body">En rouge : boucle de courant.</text:p><text:h text:style-name="Heading_20_2" text:outline-level="2"><text:bookmark-start text:name="__RefHeading___iii._le_court_circuit_d_un_generateur_4"/><text:bookmark-start text:name="iii._le_court_circuit_d_un_generateur"/>III. Le court circuit d'un générateur<text:bookmark-end text:name="__RefHeading___iii._le_court_circuit_d_un_generateur_4"/><text:bookmark-end text:name="iii._le_court_circuit_d_un_generateur"/></text:h><text:p text:style-name="Text_20_body">Avant le court-circuit :</text:p><text:p text:style-name="Text_20_body"><draw:frame draw:style-name="media" draw:name="6" text:anchor-type="as-char" draw:z-index="6" svg:width="6.6939583333333cm" style:rel-width="100%" svg:height="4.8947916666667cm" style:rel-height="scale"><draw:image xlink:href="Pictures/b6e9415976a3f12f07044bbe4e606cf2.png" xlink:type="simple" xlink:show="embed" xlink:actuate="onLoad"/></draw:frame></text:p><text:p text:style-name="Text_20_body">Après, la lampe ne brille plus :</text:p><text:p text:style-name="Text_20_body"><draw:frame draw:style-name="media" draw:name="7" text:anchor-type="as-char" draw:z-index="7" svg:width="7.4877083333333cm" style:rel-width="100%" svg:height="5.2122916666667cm" style:rel-height="scale"><draw:image xlink:href="Pictures/261f8f65bb42148846eee9543c454138.png" xlink:type="simple" xlink:show="embed" xlink:actuate="onLoad"/></draw:frame></text:p><text:p text:style-name="Text_20_body"><draw:frame draw:style-name="media" draw:name="8" text:anchor-type="as-char" draw:z-index="8" svg:width="11.668125cm" svg:height="13.335cm"><draw:image xlink:href="Pictures/3ad69fb0b94ad03706e7ed7fcb56f801.png" xlink:type="simple" xlink:show="embed" xlink:actuate="onLoad"/></draw:frame></text:p><text:p text:style-name="Text_20_body">Un générateur est mis en court-circuit lorsque ses bornes sont reliées par un fil de connexion.</text:p><text:p text:style-name="Text_20_body">Un générateur ne doit jamais être mis en court-circuit, car l'échauffement des fils de connexion peut entraîner un incendie.</text:p><text:p text:style-name="Text_20_body">Un fusible permet de protéger un circuit. Il ouvre le circuit en fondant si le courant devient trop important.</text:p><table:table table:style-name="Table"><table:table-column/><table:table-column/><table:table-row><table:table-cell office:value-type="string" table:style-name="tablecell"><text:p text:style-name="tablealignleft"><draw:frame draw:style-name="media" draw:name="9" text:anchor-type="as-char" draw:z-index="9" svg:width="7.0114583333333cm" style:rel-width="100%" svg:height="6.2970833333333cm" style:rel-height="scale"><draw:image xlink:href="Pictures/16b68da32f4ac9907e2d679667d81f68.png" xlink:type="simple" xlink:show="embed" xlink:actuate="onLoad"/></draw:frame></text:p></table:table-cell><table:table-cell office:value-type="string" table:style-name="tablecell"><text:p text:style-name="tablealignleft"><draw:frame draw:style-name="media" draw:name="10" text:anchor-type="as-char" draw:z-index="10" svg:width="7.0114583333333cm" style:rel-width="100%" svg:height="6.2970833333333cm" style:rel-height="scale"><draw:image xlink:href="Pictures/02c661ce8ab6cd4308b677b6c3e05e2a.png" xlink:type="simple" xlink:show="embed" xlink:actuate="onLoad"/></draw:frame></text:p></table:table-cell></table:table-row><table:table-row><table:table-cell office:value-type="string" table:style-name="tablecell"><text:p text:style-name="tablealignleft"><draw:frame draw:style-name="media" draw:name="11" text:anchor-type="as-char" draw:z-index="11" svg:width="11.535833333333cm" svg:height="13.123333333333cm"><draw:image xlink:href="Pictures/ed27fc45cbb07012f4c394c10e60ebad.png" xlink:type="simple" xlink:show="embed" xlink:actuate="onLoad"/></draw:frame></text:p></table:table-cell><table:table-cell office:value-type="string" table:style-name="tablecell"><text:p text:style-name="tablealignleft"><draw:frame draw:style-name="media" draw:name="12" text:anchor-type="as-char" draw:z-index="12" svg:width="11.615208333333cm" svg:height="13.229166666667cm"><draw:image xlink:href="Pictures/f68af7f388de385dc9e3b3d0326cc67e.png" xlink:type="simple" xlink:show="embed" xlink:actuate="onLoad"/></draw:frame></text:p></table:table-cell></table:table-row></table:table><text:h text:style-name="Heading_20_2" text:outline-level="2"><text:bookmark-start text:name="__RefHeading___iv._et_la_prise_electrique_dans_tout_ca_5"/><text:bookmark-start text:name="iv._et_la_prise_electrique_dans_tout_ca"/>IV. Et la prise électrique dans tout ça ?<text:bookmark-end text:name="__RefHeading___iv._et_la_prise_electrique_dans_tout_ca_5"/><text:bookmark-end text:name="iv._et_la_prise_electrique_dans_tout_ca"/></text:h><text:p text:style-name="Text_20_body">Une prise électrique est un générateur très dangereux et il y a risque d'électrocution.</text:p><text:p text:style-name="Text_20_body"><draw:frame draw:style-name="media" draw:name="13" text:anchor-type="as-char" draw:z-index="13" svg:width="7.9375cm" style:rel-width="100%" svg:height="7.4083333333333cm" style:rel-height="scale"><draw:image xlink:href="Pictures/f712310813a6a235343b0418441797be.png" xlink:type="simple" xlink:show="embed" xlink:actuate="onLoad"/></draw:frame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tp_-_cours_le_electrique_6"/><text:bookmark-start text:name="tp_-_cours_le_electrique"/>3. TP - Cours le électrique<text:bookmark-end text:name="__RefHeading___tp_-_cours_le_electrique_6"/><text:bookmark-end text:name="tp_-_cours_le_electrique"/></text:h>
      <text:p text:style-name="Text_20_body">&lt;hidden&gt;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h text:style-name="Heading_20_1" text:outline-level="1"><text:bookmark-start text:name="__RefHeading___chapitre_ixble_courant_electrique_7"/><text:bookmark-start text:name="chapitre_ixble_courant_electrique"/>Chapitre IXb : Le courant électrique<text:bookmark-end text:name="__RefHeading___chapitre_ixble_courant_electrique_7"/><text:bookmark-end text:name="chapitre_ixble_courant_electrique"/></text:h><text:h text:style-name="Heading_20_2" text:outline-level="2"><text:bookmark-start text:name="__RefHeading___i._utilisation_de_la_diode_8"/><text:bookmark-start text:name="i._utilisation_de_la_diode"/>I. Utilisation de la diode<text:bookmark-end text:name="__RefHeading___i._utilisation_de_la_diode_8"/><text:bookmark-end text:name="i._utilisation_de_la_diode"/></text:h><text:p text:style-name="Text_20_body">&lt;font inherit/inherit;;inherit;;transparent&gt;Une DEL ne laisse passer le courant électrique que s'il se déplace dans le sens de la flèche du symbole de la DEL.&lt;/font&gt;</text:p><table:table table:style-name="Table"><table:table-column/><table:table-column/><table:table-row><table:table-cell office:value-type="string" table:style-name="tablecell"><text:p text:style-name="tablealignleft"><draw:frame draw:style-name="media" draw:name="travaux_decoration_roue_image_6.png Legend" text:anchor-type="as-char" draw:z-index="0" svg:width="8.3079166666667cm" style:rel-width="100%"><draw:text-box><text:p text:style-name="legendcenter"><draw:frame draw:style-name="media" draw:name="travaux_decoration_roue_image_6.png" text:anchor-type="as-char" draw:z-index="14" svg:width="8.3079166666667cm" style:rel-width="100%" svg:height="6.2441666666667cm" style:rel-height="scale"><draw:image xlink:href="Pictures/d36c6ceb1a789c8d00988821016137b7.png" xlink:type="simple" xlink:show="embed" xlink:actuate="onLoad"/></draw:frame>travaux_decoration_roue_image_6.png</text:p></draw:text-box></draw:frame></text:p></table:table-cell><table:table-cell office:value-type="string" table:style-name="tablecell"><text:p text:style-name="tablealignleft"><draw:frame draw:style-name="media" draw:name="15" text:anchor-type="as-char" draw:z-index="15" svg:width="16.933333333333cm" svg:height="6.9320833333333cm"><draw:image xlink:href="Pictures/9d9bd5fae3e828104a0e44a940d5067b.png" xlink:type="simple" xlink:show="embed" xlink:actuate="onLoad"/></draw:frame></text:p></table:table-cell></table:table-row></table:table><text:p text:style-name="Text_20_body">Le courant passe, la diode électroluminescente DEL brille.</text:p><table:table table:style-name="Table"><table:table-column/><table:table-column/><table:table-row><table:table-cell office:value-type="string" table:style-name="tablecell"><text:p text:style-name="tablealignleft"><draw:frame draw:style-name="media" draw:name="16" text:anchor-type="as-char" draw:z-index="16" svg:width="8.255cm" style:rel-width="100%" svg:height="6.19125cm" style:rel-height="scale"><draw:image xlink:href="Pictures/6300fe1f6d023cb41212c1a141460fa5.png" xlink:type="simple" xlink:show="embed" xlink:actuate="onLoad"/></draw:frame></text:p></table:table-cell><table:table-cell office:value-type="string" table:style-name="tablecell"><text:p text:style-name="tablealignleft"><draw:frame draw:style-name="media" draw:name="17" text:anchor-type="as-char" draw:z-index="17" svg:width="16.933333333333cm" svg:height="5.3975cm"><draw:image xlink:href="Pictures/b174c629c385c9bb76d8bafc1a4e7874.png" xlink:type="simple" xlink:show="embed" xlink:actuate="onLoad"/></draw:frame></text:p></table:table-cell></table:table-row></table:table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semaine_prochaine_9"/><text:bookmark-start text:name="a_faire_pour_la_semaine_prochaine"/>4. A faire pour la semaine prochaine<text:bookmark-end text:name="__RefHeading___a_faire_pour_la_semaine_prochaine_9"/><text:bookmark-end text:name="a_faire_pour_la_semaine_prochaine"/></text:h>
      <text:p text:style-name="Text_20_body">Ex 15 p 1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9::01:10</meta:creation-date>
    <dc:creator>Generated</dc:creator>
    <dc:date>2026-08-09T19::01:10</dc:date>
    <dc:language>en-US</dc:language>
    <meta:editing-cycles>1</meta:editing-cycles>
    <meta:editing-duration>PT0S</meta:editing-duration>
    <dc:title>5eme:semaine_du_28112022_5ce</dc:title>
  </office:meta>
</office:document-meta>
</file>