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320235c5e"/><text:bookmark-start text:name="__RefHeading___semaine_du_20_03_2023_5d_5a_5b_1"/><text:bookmark-start text:name="semaine_du_20_03_2023_5d_5a_5b"/>Semaine du 20/03/2023 5D 5A 5B<text:bookmark-end text:name="__RefHeading___semaine_du_20_03_2023_5d_5a_5b_1"/><text:bookmark-end text:name="semaine_du_20_03_2023_5d_5a_5b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text:span text:style-name="Strong_20_Emphasis">Ex 5 p 40</text:span></text:p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h text:style-name="Heading_20_2" text:outline-level="2"><text:bookmark-start text:name="__RefHeading___travail_a_faire_pour_la_prochaine_fois_4"/><text:bookmark-start text:name="travail_a_faire_pour_la_prochaine_fois"/>3. Travail à faire pour la prochaine fois<text:bookmark-end text:name="__RefHeading___travail_a_faire_pour_la_prochaine_fois_4"/><text:bookmark-end text:name="travail_a_faire_pour_la_prochaine_fois"/></text:h>
      <text:p text:style-name="Text_20_body">Activité p 3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4:08</meta:creation-date>
    <dc:creator>Generated</dc:creator>
    <dc:date>2026-08-13T18::24:08</dc:date>
    <dc:language>en-US</dc:language>
    <meta:editing-cycles>1</meta:editing-cycles>
    <meta:editing-duration>PT0S</meta:editing-duration>
    <dc:title>5eme:semaine_du_270320235c5e</dc:title>
  </office:meta>
</office:document-meta>
</file>