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040e6185f6e2978cbb034b7eae89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220235d5a5b"/><text:bookmark-start text:name="__RefHeading___semaine_du_27_02_23_5d_5a_4e_1"/><text:bookmark-start text:name="semaine_du_27_02_23_5d_5a_4e"/>Semaine du 27/02/23 5D 5A 4E<text:bookmark-end text:name="__RefHeading___semaine_du_27_02_23_5d_5a_4e_1"/><text:bookmark-end text:name="semaine_du_27_02_23_5d_5a_4e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2 p 25</text:p>
      <text:p text:style-name="Text_20_body">875b879e72acd619046f122161cbdd12.png}}</text:p>
      <text:p text:style-name="Text_20_body"><draw:frame draw:style-name="media" draw:name="msword Legend" text:anchor-type="as-char" draw:z-index="0" svg:width="46.593125cm" style:rel-width="100%"><draw:text-box><text:p text:style-name="legendcenter"><draw:frame draw:style-name="media" draw:name="msword" text:anchor-type="as-char" draw:z-index="0" svg:width="46.593125cm" style:rel-width="100%" svg:height="29.897916666667cm" style:rel-height="scale"><draw:image xlink:href="Pictures/9b040e6185f6e2978cbb034b7eae898a.png" xlink:type="simple" xlink:show="embed" xlink:actuate="onLoad"/></draw:frame>msword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4:14</meta:creation-date>
    <dc:creator>Generated</dc:creator>
    <dc:date>2026-08-13T18::24:14</dc:date>
    <dc:language>en-US</dc:language>
    <meta:editing-cycles>1</meta:editing-cycles>
    <meta:editing-duration>PT0S</meta:editing-duration>
    <dc:title>5eme:semaine_du_270220235d5a5b</dc:title>
  </office:meta>
</office:document-meta>
</file>