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0a0bfa3934fa9f16dcb46d5745a5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40420235c5e"/><text:bookmark-start text:name="__RefHeading___semaine_du_24_04_2023_5c_5e_1"/><text:bookmark-start text:name="semaine_du_24_04_2023_5c_5e"/>Semaine du 24/04/2023 5C 5E<text:bookmark-end text:name="__RefHeading___semaine_du_24_04_2023_5c_5e_1"/><text:bookmark-end text:name="semaine_du_24_04_2023_5c_5e"/></text:h>
      <text:h text:style-name="Heading_20_2" text:outline-level="2"><text:bookmark-start text:name="__RefHeading___correction_activite_p_35_2"/><text:bookmark-start text:name="correction_activite_p_35"/>1. Correction activité p 35<text:bookmark-end text:name="__RefHeading___correction_activite_p_35_2"/><text:bookmark-end text:name="correction_activite_p_35"/></text:h>
      <text:p text:style-name="Text_20_body">La masse de liquide dans la fiole jaugée est m = 80 g</text:p>
      <text:p text:style-name="Text_20_body">Le volume de liquide dans la fiole jaugée est V = 100 mL</text:p>
      <text:p text:style-name="Text_20_body">Calculons la masse d'1L=1000mL de liquide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80 g</text:p>
          </table:table-cell>
          <table:table-cell office:value-type="string" table:style-name="tablecell">
            <text:p text:style-name="tablealignleft">100 mL</text:p>
          </table:table-cell>
        </table:table-row>
        <table:table-row>
          <table:table-cell office:value-type="string" table:style-name="tablecell">
            <text:p text:style-name="tablealignleft">? g</text:p>
          </table:table-cell>
          <table:table-cell office:value-type="string" table:style-name="tablecell">
            <text:p text:style-name="tablealignleft">1000 mL</text:p>
          </table:table-cell>
        </table:table-row>
      </table:table>
      <text:p text:style-name="Text_20_body">$\frac {80 \times 1000} {100} = 800 g</text:p>
      <text:p text:style-name="Text_20_body">La masse de liquide est de 800 g = 0,8 kg donc ce liquide est de l'éthanol.</text:p>
      <text:h text:style-name="Heading_20_2" text:outline-level="2"><text:bookmark-start text:name="__RefHeading___conversion_3"/><text:bookmark-start text:name="conversion"/>3. Conversion<text:bookmark-end text:name="__RefHeading___conversion_3"/><text:bookmark-end text:name="conversi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kX</text:p></table:table-cell><table:table-cell office:value-type="string" table:style-name="tableheader"><text:p text:style-name="Table_20_Heading">hX</text:p></table:table-cell><table:table-cell office:value-type="string" table:style-name="tableheader"><text:p text:style-name="Table_20_Heading">daX</text:p></table:table-cell><table:table-cell office:value-type="string" table:style-name="tableheader"><text:p text:style-name="Table_20_Heading">X</text:p></table:table-cell><table:table-cell office:value-type="string" table:style-name="tableheader"><text:p text:style-name="Table_20_Heading">dX</text:p></table:table-cell><table:table-cell office:value-type="string" table:style-name="tableheader"><text:p text:style-name="Table_20_Heading">cX</text:p></table:table-cell><table:table-cell office:value-type="string" table:style-name="tableheader"><text:p text:style-name="Table_20_Heading">mX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X = m ou L ou g ou V ou A …</text:p><text:p text:style-name="Text_20_body">1. Mettre le nombre dans le tableau en mettant en premier le chiffre de l'unité dans la colonne de l'unité</text:p><text:p text:style-name="Text_20_body"><text:span text:style-name="Emphasis">Exemple :</text:span></text:p><text:p text:style-name="Text_20_body"><text:span text:style-name="Emphasis">10m → Le 0 est à mettre dans m</text:span></text:p><text:p text:style-name="Text_20_body"><text:span text:style-name="Emphasis">1,005dL → Le 1 est à mettre dans dL</text:span></text:p><text:p text:style-name="Text_20_body">NE PAS METTRE LA VIRGULE</text:p><text:p text:style-name="Text_20_body">2. Mettre la virgule dans la colonne de l'unité dans laquelle on veut convertir</text:p><text:p text:style-name="Text_20_body"><text:span text:style-name="Emphasis">10m = ….. cm → On met la virgule dans la colonne cm</text:span></text:p><text:p text:style-name="Text_20_body"><text:span text:style-name="Emphasis">1,005dL = ….. hL → On met la virgule dans la colonne dL</text:span></text:p><text:p text:style-name="Text_20_body">3. On complète avec des 0 si nécessaire</text:p></table:table-cell></table:table-row></table:table></draw:text-box></draw:frame></text:p>
      <text:h text:style-name="Heading_20_2" text:outline-level="2"><text:bookmark-start text:name="__RefHeading___fin_de_la_lecon_et_correction_du_tp_masse_d_1l_d_eau_4"/><text:bookmark-start text:name="fin_de_la_lecon_et_correction_du_tp_masse_d_1l_d_eau"/>. Fin de la leçon et correction du TP masse d'1L d'eau<text:bookmark-end text:name="__RefHeading___fin_de_la_lecon_et_correction_du_tp_masse_d_1l_d_eau_4"/><text:bookmark-end text:name="fin_de_la_lecon_et_correction_du_tp_masse_d_1l_d_eau"/></text:h>
      <text:p text:style-name="Text_20_body"><draw:frame draw:style-name="media" draw:name="0" text:anchor-type="as-char" draw:z-index="0" svg:width="11.879791666667cm" svg:height="5.794375cm"><draw:image xlink:href="Pictures/4e0a0bfa3934fa9f16dcb46d5745a576.png" xlink:type="simple" xlink:show="embed" xlink:actuate="onLoad"/></draw:frame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On fait la tare :</text:p><text:p text:style-name="Text_20_body">efbe6ab8f9b202e857a206e609ba7907.png}}</text:p><text:p text:style-name="Text_20_body">On remplit la fiole jaugée avec une pisette. V = 250mL</text:p><text:p text:style-name="Text_20_body">a0ad196d957ff7744b1f06a05478f41d.png}}</text:p><text:p text:style-name="Text_20_body">On mesure la masse de l'eau</text:p><text:p text:style-name="Text_20_body">525ca29f322b7f8744c26f6c45a32a63.png}}</text:p><text:p text:style-name="Text_20_body">La masse de 250mL d'un liquide est de 249,4g.</text:p><table:table table:style-name="Table"><table:table-column/><table:table-column/><table:table-row><table:table-cell office:value-type="string" table:style-name="tableheader"><text:p text:style-name="Table_20_Heading"><draw:frame draw:style-name="media" draw:name="1" text:anchor-type="as-char" draw:z-index="1" svg:width="11.879791666667cm" svg:height="5.794375cm"><draw:image xlink:href="Pictures/4e0a0bfa3934fa9f16dcb46d5745a576.png" xlink:type="simple" xlink:show="embed" xlink:actuate="onLoad"/></draw:frame></text:p></table:table-cell><table:table-cell office:value-type="string" table:style-name="tableheader"/></table:table-row><table:table-row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/table:table-row></table:table><text:p text:style-name="Text_20_body">249,4 x 1000 / 250 = 997,6g soit environ 1000g = 1kg</text:p><text:p text:style-name="Text_20_body"><text:span text:style-name="Strong_20_Emphasis">La masse d'1L d'eau est de 1kg.</text:span></text:p></table:table-cell></table:table-row></table:table></draw:text-box></draw:frame>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  <text:p text:style-name="Text_20_body">Ex 14 - 17 - 20 p 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23:52</meta:creation-date>
    <dc:creator>Generated</dc:creator>
    <dc:date>2026-08-13T18::23:52</dc:date>
    <dc:language>en-US</dc:language>
    <meta:editing-cycles>1</meta:editing-cycles>
    <meta:editing-duration>PT0S</meta:editing-duration>
    <dc:title>5eme:semaine_du_240420235c5e</dc:title>
  </office:meta>
</office:document-meta>
</file>