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9a18fd5f62da54e0b9a59398dcc83c.png"/>
  <manifest:file-entry manifest:media-type="image/png" manifest:full-path="Pictures/5e8297f1936ee786a98b72915ac4ccb3.png"/>
  <manifest:file-entry manifest:media-type="image/png" manifest:full-path="Pictures/e27d38fb837ba55b7b9f7cef66fa74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7:10:2022"/><text:bookmark-start text:name="__RefHeading___semaine_du_17_10_2022_1"/><text:bookmark-start text:name="semaine_du_17_10_2022"/>Semaine du 17/10/2022<text:bookmark-end text:name="__RefHeading___semaine_du_17_10_2022_1"/><text:bookmark-end text:name="semaine_du_17_10_2022"/></text:h>
      <text:h text:style-name="Heading_20_2" text:outline-level="2"><text:bookmark-start text:name="__RefHeading___ds_chp_vii_2"/><text:bookmark-start text:name="ds_chp_vii"/>1. DS Chp VII<text:bookmark-end text:name="__RefHeading___ds_chp_vii_2"/><text:bookmark-end text:name="ds_chp_vii"/></text:h>
      <text:h text:style-name="Heading_20_2" text:outline-level="2"><text:bookmark-start text:name="__RefHeading___la_mission_dart_3"/><text:bookmark-start text:name="la_mission_dart"/>2. La mission DART<text:bookmark-end text:name="__RefHeading___la_mission_dart_3"/><text:bookmark-end text:name="la_mission_dart"/></text:h>
      <text:p text:style-name="Text_20_body">A écrire du côté exercice (Titre : Mission DART)</text:p>
      <text:h text:style-name="Heading_20_3" text:outline-level="3"><text:bookmark-start text:name="__RefHeading___a._a_quelle_vitesse_se_deplacons-nous_dans_le_referentiel_geocentrique_4"/><text:bookmark-start text:name="a._a_quelle_vitesse_se_deplacons-nous_dans_le_referentiel_geocentrique"/>a. A quelle vitesse se déplaçons-nous dans le référentiel géocentrique ?<text:bookmark-end text:name="__RefHeading___a._a_quelle_vitesse_se_deplacons-nous_dans_le_referentiel_geocentrique_4"/><text:bookmark-end text:name="a._a_quelle_vitesse_se_deplacons-nous_dans_le_referentiel_geocentrique"/></text:h>
      <text:p text:style-name="Text_20_body"><draw:frame draw:style-name="media" draw:name="0" text:anchor-type="as-char" draw:z-index="0" svg:width="7.1966666666667cm" style:rel-width="100%" svg:height="7.62cm" style:rel-height="scale"><draw:image xlink:href="Pictures/e29a18fd5f62da54e0b9a59398dcc83c.png" xlink:type="simple" xlink:show="embed" xlink:actuate="onLoad"/></draw:frame></text:p>
      <text:p text:style-name="Text_20_body">On se place au niveau de l'équateur.</text:p>
      <text:p text:style-name="Text_20_body">d = Distance parcourue = périmètre du cercle = </text:p>
      <text:p text:style-name="Text_20_body">t = Durée du trajet = 24h</text:p>
      <text:p text:style-name="Text_20_body">vitesse :</text:p>
      <text:h text:style-name="Heading_20_3" text:outline-level="3"><text:bookmark-start text:name="__RefHeading___b._a_quelle_vitesse_se_deplace_la_terre_par_rapport_au_soleil_5"/><text:bookmark-start text:name="b._a_quelle_vitesse_se_deplace_la_terre_par_rapport_au_soleil"/>b. A quelle vitesse se déplace la Terre par rapport au Soleil ?<text:bookmark-end text:name="__RefHeading___b._a_quelle_vitesse_se_deplace_la_terre_par_rapport_au_soleil_5"/><text:bookmark-end text:name="b._a_quelle_vitesse_se_deplace_la_terre_par_rapport_au_soleil"/></text:h>
      <text:p text:style-name="Text_20_body"><draw:frame draw:style-name="media" draw:name="1" text:anchor-type="as-char" draw:z-index="1" svg:width="13.255625cm" svg:height="11.853333333333cm"><draw:image xlink:href="Pictures/5e8297f1936ee786a98b72915ac4ccb3.png" xlink:type="simple" xlink:show="embed" xlink:actuate="onLoad"/></draw:frame></text:p>
      <text:p text:style-name="Text_20_body">d = Distance parcourue = périmètre du cercle = </text:p>
      <text:p text:style-name="Text_20_body">t = Durée du trajet =</text:p>
      <text:p text:style-name="Text_20_body">vitesse :</text:p>
      <text:p text:style-name="Text_20_body"> !!!</text:p>
      <text:h text:style-name="Heading_20_3" text:outline-level="3"><text:bookmark-start text:name="__RefHeading___c._le_soleil_se_deplace_par_rapport_au_centre_de_notre_galaxie_6"/><text:bookmark-start text:name="c._le_soleil_se_deplace_par_rapport_au_centre_de_notre_galaxie"/>c. Le Soleil se déplace par rapport au centre de notre Galaxie<text:bookmark-end text:name="__RefHeading___c._le_soleil_se_deplace_par_rapport_au_centre_de_notre_galaxie_6"/><text:bookmark-end text:name="c._le_soleil_se_deplace_par_rapport_au_centre_de_notre_galaxie"/></text:h>
      <text:h text:style-name="Heading_20_3" text:outline-level="3"><text:bookmark-start text:name="__RefHeading___d._dart_7"/><text:bookmark-start text:name="d._dart"/>d. DART<text:bookmark-end text:name="__RefHeading___d._dart_7"/><text:bookmark-end text:name="d._dart"/></text:h>
      <text:p text:style-name="Text_20_body">Impact à 24 000 km/h</text:p>
      <text:h text:style-name="Heading_20_3" text:outline-level="3"><text:bookmark-start text:name="__RefHeading___e._le_resultat_8"/><text:bookmark-start text:name="e._le_resultat"/>e. Le résultat<text:bookmark-end text:name="__RefHeading___e._le_resultat_8"/><text:bookmark-end text:name="e._le_resultat"/></text:h>
      <text:p text:style-name="Text_20_body">https://www.francetvinfo.fr/sciences/espace/mission-dart-le-vaisseau-de-la-nasa-a-reussi-a-devier-un-asteroide-de-sa-trajectoire-dans-un-test-historique-de-defense-de-la-terre_5411593.html</text:p>
      <text:p text:style-name="Text_20_body"><draw:frame draw:style-name="media" draw:name="2" text:anchor-type="as-char" draw:z-index="2" svg:width="17.250833333333cm" style:rel-width="100%" svg:height="15.689791666667cm" style:rel-height="scale"><draw:image xlink:href="Pictures/e27d38fb837ba55b7b9f7cef66fa74c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01:50</meta:creation-date>
    <dc:creator>Generated</dc:creator>
    <dc:date>2026-08-24T09::01:50</dc:date>
    <dc:language>en-US</dc:language>
    <meta:editing-cycles>1</meta:editing-cycles>
    <meta:editing-duration>PT0S</meta:editing-duration>
    <dc:title>5eme:semaine_du_17:10:2022</dc:title>
  </office:meta>
</office:document-meta>
</file>