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4703c92c463904f06b32b59b38e325.png"/>
  <manifest:file-entry manifest:media-type="image/png" manifest:full-path="Pictures/96746fa7b35f94b6bef526944377a9c0.png"/>
  <manifest:file-entry manifest:media-type="image/png" manifest:full-path="Pictures/4f435cd5c7e264127f1ddf3eaaf7c380.png"/>
  <manifest:file-entry manifest:media-type="image/png" manifest:full-path="Pictures/710f3f0bf164abca9e004de8cf524a5b.png"/>
  <manifest:file-entry manifest:media-type="image/png" manifest:full-path="Pictures/12c0538e9df29594ef9a80858cfe3b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4:11:20225dab"/><text:bookmark-start text:name="__RefHeading___semaine_du_14_11_22_5ce_1"/><text:bookmark-start text:name="semaine_du_14_11_22_5ce"/>Semaine du 14/11/22 5CE<text:bookmark-end text:name="__RefHeading___semaine_du_14_11_22_5ce_1"/><text:bookmark-end text:name="semaine_du_14_11_22_5ce"/></text:h>
      <text:h text:style-name="Heading_20_1" text:outline-level="1"><text:bookmark-start text:name="__RefHeading___semaine_du_21_11_22_5dab_2"/><text:bookmark-start text:name="semaine_du_21_11_22_5dab"/>Semaine du 21/11/22 5DAB<text:bookmark-end text:name="__RefHeading___semaine_du_21_11_22_5dab_2"/><text:bookmark-end text:name="semaine_du_21_11_22_5dab"/></text:h>
      <text:h text:style-name="Heading_20_2" text:outline-level="2"><text:bookmark-start text:name="__RefHeading___test_du_les_symboles_electriques_3"/><text:bookmark-start text:name="test_du_les_symboles_electriques"/>1. Test du les symboles électriques<text:bookmark-end text:name="__RefHeading___test_du_les_symboles_electriques_3"/><text:bookmark-end text:name="test_du_les_symboles_electriques"/></text:h>
      <text:h text:style-name="Heading_20_2" text:outline-level="2"><text:bookmark-start text:name="__RefHeading___tp_cours_circuits_electriques_4"/><text:bookmark-start text:name="tp_cours_circuits_electriques"/>2. TP Cours circuits électriques<text:bookmark-end text:name="__RefHeading___tp_cours_circuits_electriques_4"/><text:bookmark-end text:name="tp_cours_circuits_electrique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a plupart des composants électriques ont deux bornes : ce sont des <text:span text:style-name="Strong_20_Emphasis">dipôles</text:span>.</text:p><text:h text:style-name="Heading_20_2" text:outline-level="2"><text:bookmark-start text:name="__RefHeading___ii._qu_est-ce_qu_un_circuit_electrique_5"/><text:bookmark-start text:name="ii._qu_est-ce_qu_un_circuit_electrique"/>II. Qu'est-ce qu'un circuit électrique ?<text:bookmark-end text:name="__RefHeading___ii._qu_est-ce_qu_un_circuit_electrique_5"/><text:bookmark-end text:name="ii._qu_est-ce_qu_un_circuit_electrique"/></text:h><text:p text:style-name="Text_20_body">Un générateur transfère de l'énergie électrique à une lampe (ou à un moteur) qui la convertit en d'autres formes (énergie lumineuse pour la lampe).</text:p><text:p text:style-name="Text_20_body"><draw:frame draw:style-name="media" draw:name="0" text:anchor-type="as-char" draw:z-index="0" svg:width="10.4775cm" svg:height="4.0745833333333cm"><draw:image xlink:href="Pictures/f74703c92c463904f06b32b59b38e325.png" xlink:type="simple" xlink:show="embed" xlink:actuate="onLoad"/></draw:frame></text:p><text:p text:style-name="Text_20_body">L'interrupteur commande le passage du courant.</text:p><text:p text:style-name="Text_20_body">Quand l'interrupteur est <text:span text:style-name="Strong_20_Emphasis">fermé</text:span>, le circuit est fermé et le courant circule dans le circuit : il y a transfert d'énergie.</text:p><text:p text:style-name="Text_20_body">Quand l'interrupteur est <text:span text:style-name="Strong_20_Emphasis">ouvert</text:span>, le circuit est ouvert et le courant ne circule pas dans le circuit : il n'y a pas transfert d'énergie.</text:p><table:table table:style-name="Table"><table:table-column/><table:table-column/><table:table-row><table:table-cell office:value-type="string" table:style-name="tablecell"><text:p text:style-name="tablealignleft"> <text:line-break/> <text:line-break/><draw:frame draw:style-name="media" draw:name="1" text:anchor-type="as-char" draw:z-index="1" svg:width="6.6939583333333cm" style:rel-width="100%" svg:height="4.8947916666667cm" style:rel-height="scale"><draw:image xlink:href="Pictures/96746fa7b35f94b6bef526944377a9c0.png" xlink:type="simple" xlink:show="embed" xlink:actuate="onLoad"/></draw:frame> <text:line-break/> <text:line-break/>la lampe brille <text:line-break/><draw:frame draw:style-name="media" draw:name="2" text:anchor-type="as-char" draw:z-index="2" svg:width="8.810625cm" style:rel-width="100%" svg:height="6.9320833333333cm" style:rel-height="scale"><draw:image xlink:href="Pictures/4f435cd5c7e264127f1ddf3eaaf7c380.png" xlink:type="simple" xlink:show="embed" xlink:actuate="onLoad"/></draw:frame></text:p></table:table-cell><table:table-cell office:value-type="string" table:style-name="tablecell"><text:p text:style-name="tablealignleft"> <text:line-break/> <text:line-break/><draw:frame draw:style-name="media" draw:name="3" text:anchor-type="as-char" draw:z-index="3" svg:width="6.6939583333333cm" style:rel-width="100%" svg:height="4.8947916666667cm" style:rel-height="scale"><draw:image xlink:href="Pictures/710f3f0bf164abca9e004de8cf524a5b.png" xlink:type="simple" xlink:show="embed" xlink:actuate="onLoad"/></draw:frame> <text:line-break/> <text:line-break/>la lampe ne brille pas <text:line-break/><draw:frame draw:style-name="media" draw:name="4" text:anchor-type="as-char" draw:z-index="4" svg:width="8.89cm" style:rel-width="100%" svg:height="6.985cm" style:rel-height="scale"><draw:image xlink:href="Pictures/12c0538e9df29594ef9a80858cfe3b06.png" xlink:type="simple" xlink:show="embed" xlink:actuate="onLoad"/></draw:frame></text:p></table:table-cell></table:table-row></table:table></table:table-cell></table:table-row></table:table></draw:text-box></draw:frame></text:p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9:31</meta:creation-date>
    <dc:creator>Generated</dc:creator>
    <dc:date>2026-08-11T11::19:31</dc:date>
    <dc:language>en-US</dc:language>
    <meta:editing-cycles>1</meta:editing-cycles>
    <meta:editing-duration>PT0S</meta:editing-duration>
    <dc:title>5eme:semaine_du_14:11:20225dab</dc:title>
  </office:meta>
</office:document-meta>
</file>